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2.3354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bb463ad9ba2f15e2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Definição e Planeamento do Proje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ítulo do proje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/Síntese do Proje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uração estimada do projeto (em di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início do projet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Prevista de Conclus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radigma de pesquisa (por exemplo, positivista, interpretativista) (SELECTION options: Positivista, Interpretativista, Pragmático.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lavras-chave (para indexação e pesquisa) (SELEC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visão da Literatura e Pesquisa Preliminar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rmos de pesquisa e bases de dados iniciai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artigos analisad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ncos de Dados Principais Pesquisados (Selecione Todas as Opções Aplicáveis) (SELECTION options: Scopus, Web of Science, PubMed, Google Scholar, Outro (especifique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o de Consultas e Resultados de Pesquisa (para fins de reprodutibilidade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s Principais Temas e Lacunas Identificad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a Investigação Existente (Alto, Médio, Baixo) (SELECTION options: Alto, Médio, Baix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esenho e Metodologia da Pesquis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Plano de Pesquisa (SELECTION options: Experimental, Correlacional, Descritivo, Qualitativo, Métodos mist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talhada da metodologi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manho da amostr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Recolha de Dados (SELECTION options: Inquéritos/Questionários, Entrevistas, Observações, Experimentos, Análise de Document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écnicas de Análise de Dados (SELECTION options: Análise Estatística, Análise Temática, Análise de Conteúdo, Análise de Regress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Início da Recolha de Dad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conclusão da recolha de dados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Ética e Conformidad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e Aprovação do Conselho de Revisão Institucional (CRI) (SELECTION options: Aprovado, Pendente, Recusado, Não é necessári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envio para o IRB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aprovação do IRB (Comitê de Revisão Institucional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s Procedimentos de Consentimento Informad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o Formulário de Consentimento Informado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anonimização/pseudonimização de dados (SELECTION options: Anonimização, Pseudonimização, Sem anonimização/pseudonimizaç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s Medidas de Segurança de Dado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colha de D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Início da Recolha de Dad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articipantes recrutad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 de recolha de dados (se aplicável)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mulários de Consentimento (Carregado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s de Recolha de Dados Utilizados (SELECTION options: Pesquisas, Entrevistas, Observações, Experiment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processo de recolha de dad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Conclusão da Recolha de Dados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álise de d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observações analisada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os Métodos Estatísticos Utilizad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e Estatístico Principal Realizado (SELECTION options: teste t, ANOVA, Qui-quadrado, Regressão, Correlaç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 p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s Principais Resultados da Anális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cheiros de saída da análise (por exemplo, SPSS, R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terpretação e discussão dos result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as Principais Conclusõ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gnificância estatística (valor p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inhamento com a hipótese (SELECTION options: Suporta a Hipótese., Apoia parcialmente a hipótese., Não suporta hipóteses., Inconclusiv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itações do Estud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ssíveis áreas de investigação futura. (SELECTION options: Aumentar o tamanho da amostra, Explore diferentes variáveis., Utilize uma Metodologia Alternativa, Realizar um estudo longitudina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cussão de resultados inesperados (se houver)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laboração e formatação de relatóri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/Síntese Executiv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rodução e Contex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 Metodologi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resentação dos resultad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cussão e Anális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clusão e Recomendaçõ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lo de citação (APA, MLA, Chicago, etc.) (SELECTION options: APA, MLA, Chicag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guras/Tabelas de apoio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presentação e divulg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apresentação/publica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mato da apresentação (SELECTION options: Apresentação em Conferência, Publicação em revista científica, Apresentação em formato de pôster, Seminário Intern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scunho do Resumo/Abstrac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lides da apresentação (PDF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úblico-alvo (SELECTION options: Colegas do meio acadêmico, Profissionais do setor, Público em ger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a conferência/publicação científic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ncipais conclusões/mensagem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ncerramento e Arquivamento de Proje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Conclusão do Projet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 Projeto Final e Principais Conclusõ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latório Final do Projeto (PDF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Total do Projeto (Rea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Projeto (Final) (SELECTION options: Concluído, Bem-sucedido., Parcialmente bem-sucedido., Sem sucess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omendações para projetos futur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dos brutos arquivados (se aplicável). (UPLOAD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2" meta:object-count="0"/>
    <meta:generator>LibreOffice/24.2.7.2$Linux_X86_64 LibreOffice_project/420$Build-2</meta:generator>
  </office:meta>
</office:document-meta>
</file>