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ELO DE LISTA DE VERIFICAÇÃO PARA PROJETOS DE PESQUISA ACADÊMICA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DEFINIÇÃO E PLANEAMENTO DO PROJETO ---</text:span></text:p>
      <text:p text:style-name="P1"><text:span text:style-name="T2">[ ] Título do projeto</text:span></text:p>
      <text:p text:style-name="P1"><text:span text:style-name="T2">[ ] Resumo/Síntese do Projeto</text:span></text:p>
      <text:p text:style-name="P1"><text:span text:style-name="T2">[ ] Duração estimada do projeto (em dias)</text:span></text:p>
      <text:p text:style-name="P1"><text:span text:style-name="T2">[ ] Data de início do projeto</text:span></text:p>
      <text:p text:style-name="P1"><text:span text:style-name="T2">[ ] Data Prevista de Conclusão</text:span></text:p>
      <text:p text:style-name="P1"><text:span text:style-name="T2">[ ] Paradigma de pesquisa (por exemplo, positivista, interpretativista) (Positivista, Interpretativista, Pragmático., Outros)</text:span></text:p>
      <text:p text:style-name="P1"><text:span text:style-name="T2">[ ] Palavras-chave (para indexação e pesquisa)</text:span></text:p>
      <text:p text:style-name="P1"/>
      <text:p text:style-name="P1"><text:span text:style-name="T1">--- REVISÃO DA LITERATURA E PESQUISA PRELIMINAR ---</text:span></text:p>
      <text:p text:style-name="P1"><text:span text:style-name="T2">[ ] Termos de pesquisa e bases de dados iniciais</text:span></text:p>
      <text:p text:style-name="P1"><text:span text:style-name="T2">[ ] Número de artigos analisados</text:span></text:p>
      <text:p text:style-name="P1"><text:span text:style-name="T2">[ ] Bancos de Dados Principais Pesquisados (Selecione Todas as Opções Aplicáveis) (Scopus, Web of Science, PubMed, Google Scholar, Outro (especifique))</text:span></text:p>
      <text:p text:style-name="P1"><text:span text:style-name="T2">[ ] Registo de Consultas e Resultados de Pesquisa (para fins de reprodutibilidade)</text:span></text:p>
      <text:p text:style-name="P1"><text:span text:style-name="T2">[ ] Resumo dos Principais Temas e Lacunas Identificadas</text:span></text:p>
      <text:p text:style-name="P1"><text:span text:style-name="T2">[ ] Nível da Investigação Existente (Alto, Médio, Baixo) (Alto, Médio, Baixo)</text:span></text:p>
      <text:p text:style-name="P1"/>
      <text:p text:style-name="P1"><text:span text:style-name="T1">--- DESENHO E METODOLOGIA DA PESQUISA ---</text:span></text:p>
      <text:p text:style-name="P1"><text:span text:style-name="T2">[ ] Tipo de Plano de Pesquisa (Experimental, Correlacional, Descritivo, Qualitativo, Métodos mistos)</text:span></text:p>
      <text:p text:style-name="P1"><text:span text:style-name="T2">[ ] Descrição detalhada da metodologia</text:span></text:p>
      <text:p text:style-name="P1"><text:soft-page-break/><text:span text:style-name="T2">[ ] Tamanho da amostra</text:span></text:p>
      <text:p text:style-name="P1"><text:span text:style-name="T2">[ ] Método de Recolha de Dados (Inquéritos/Questionários, Entrevistas, Observações, Experimentos, Análise de Documentos)</text:span></text:p>
      <text:p text:style-name="P1"><text:span text:style-name="T2">[ ] Técnicas de Análise de Dados (Análise Estatística, Análise Temática, Análise de Conteúdo, Análise de Regressão)</text:span></text:p>
      <text:p text:style-name="P1"><text:span text:style-name="T2">[ ] Data de Início da Recolha de Dados</text:span></text:p>
      <text:p text:style-name="P1"><text:span text:style-name="T2">[ ] Data de conclusão da recolha de dados</text:span></text:p>
      <text:p text:style-name="P1"/>
      <text:p text:style-name="P1"><text:span text:style-name="T1">--- ÉTICA E CONFORMIDADE ---</text:span></text:p>
      <text:p text:style-name="P1"><text:span text:style-name="T2">[ ] Estado de Aprovação do Conselho de Revisão Institucional (CRI) (Aprovado, Pendente, Recusado, Não é necessário.)</text:span></text:p>
      <text:p text:style-name="P1"><text:span text:style-name="T2">[ ] Data de envio para o IRB</text:span></text:p>
      <text:p text:style-name="P1"><text:span text:style-name="T2">[ ] Data de aprovação do IRB (Comitê de Revisão Institucional)</text:span></text:p>
      <text:p text:style-name="P1"><text:span text:style-name="T2">[ ] Resumo dos Procedimentos de Consentimento Informado</text:span></text:p>
      <text:p text:style-name="P1"><text:span text:style-name="T2">[ ] Cópia do Formulário de Consentimento Informado</text:span></text:p>
      <text:p text:style-name="P1"><text:span text:style-name="T2">[ ] Método de anonimização/pseudonimização de dados (Anonimização, Pseudonimização, Sem anonimização/pseudonimização.)</text:span></text:p>
      <text:p text:style-name="P1"><text:span text:style-name="T2">[ ] Descrição das Medidas de Segurança de Dados</text:span></text:p>
      <text:p text:style-name="P1"/>
      <text:p text:style-name="P1"><text:span text:style-name="T1">--- RECOLHA DE DADOS ---</text:span></text:p>
      <text:p text:style-name="P1"><text:span text:style-name="T2">[ ] Data de Início da Recolha de Dados</text:span></text:p>
      <text:p text:style-name="P1"><text:span text:style-name="T2">[ ] Número de participantes recrutados</text:span></text:p>
      <text:p text:style-name="P1"><text:span text:style-name="T2">[ ] Local de recolha de dados (se aplicável)</text:span></text:p>
      <text:p text:style-name="P1"><text:span text:style-name="T2">[ ] Formulários de Consentimento (Carregados)</text:span></text:p>
      <text:p text:style-name="P1"><text:span text:style-name="T2">[ ] Métodos de Recolha de Dados Utilizados (Pesquisas, Entrevistas, Observações, Experimentos)</text:span></text:p>
      <text:p text:style-name="P1"><text:span text:style-name="T2">[ ] Observações sobre o processo de recolha de dados.</text:span></text:p>
      <text:p text:style-name="P1"><text:span text:style-name="T2">[ ] Data de Conclusão da Recolha de Dados</text:span></text:p>
      <text:p text:style-name="P1"/>
      <text:p text:style-name="P1"><text:span text:style-name="T1">--- ANÁLISE DE DADOS ---</text:span></text:p>
      <text:p text:style-name="P1"><text:span text:style-name="T2">[ ] Número de observações analisadas</text:span></text:p>
      <text:p text:style-name="P1"><text:soft-page-break/><text:span text:style-name="T2">[ ] Descrição dos Métodos Estatísticos Utilizados</text:span></text:p>
      <text:p text:style-name="P1"><text:span text:style-name="T2">[ ] Teste Estatístico Principal Realizado (teste t, ANOVA, Qui-quadrado, Regressão, Correlação)</text:span></text:p>
      <text:p text:style-name="P1"><text:span text:style-name="T2">[ ] Valor p</text:span></text:p>
      <text:p text:style-name="P1"><text:span text:style-name="T2">[ ] Resumo dos Principais Resultados da Análise</text:span></text:p>
      <text:p text:style-name="P1"><text:span text:style-name="T2">[ ] Ficheiros de saída da análise (por exemplo, SPSS, R)</text:span></text:p>
      <text:p text:style-name="P1"/>
      <text:p text:style-name="P1"><text:span text:style-name="T1">--- INTERPRETAÇÃO E DISCUSSÃO DOS RESULTADOS ---</text:span></text:p>
      <text:p text:style-name="P1"><text:span text:style-name="T2">[ ] Resumo das Principais Conclusões</text:span></text:p>
      <text:p text:style-name="P1"><text:span text:style-name="T2">[ ] Significância estatística (valor p)</text:span></text:p>
      <text:p text:style-name="P1"><text:span text:style-name="T2">[ ] Alinhamento com a hipótese (Suporta a Hipótese., Apoia parcialmente a hipótese., Não suporta hipóteses., Inconclusivo)</text:span></text:p>
      <text:p text:style-name="P1"><text:span text:style-name="T2">[ ] Limitações do Estudo</text:span></text:p>
      <text:p text:style-name="P1"><text:span text:style-name="T2">[ ] Possíveis áreas de investigação futura. (Aumentar o tamanho da amostra, Explore diferentes variáveis., Utilize uma Metodologia Alternativa, Realizar um estudo longitudinal.)</text:span></text:p>
      <text:p text:style-name="P1"><text:span text:style-name="T2">[ ] Discussão de resultados inesperados (se houver).</text:span></text:p>
      <text:p text:style-name="P1"/>
      <text:p text:style-name="P1"><text:span text:style-name="T1">--- ELABORAÇÃO E FORMATAÇÃO DE RELATÓRIOS ---</text:span></text:p>
      <text:p text:style-name="P1"><text:span text:style-name="T2">[ ] Resumo/Síntese Executiva</text:span></text:p>
      <text:p text:style-name="P1"><text:span text:style-name="T2">[ ] Introdução e Contexto</text:span></text:p>
      <text:p text:style-name="P1"><text:span text:style-name="T2">[ ] Descrição da Metodologia</text:span></text:p>
      <text:p text:style-name="P1"><text:span text:style-name="T2">[ ] Apresentação dos resultados</text:span></text:p>
      <text:p text:style-name="P1"><text:span text:style-name="T2">[ ] Discussão e Análise</text:span></text:p>
      <text:p text:style-name="P1"><text:span text:style-name="T2">[ ] Conclusão e Recomendações</text:span></text:p>
      <text:p text:style-name="P1"><text:span text:style-name="T2">[ ] Estilo de citação (APA, MLA, Chicago, etc.) (APA, MLA, Chicago)</text:span></text:p>
      <text:p text:style-name="P1"><text:span text:style-name="T2">[ ] Figuras/Tabelas de apoio</text:span></text:p>
      <text:p text:style-name="P1"/>
      <text:p text:style-name="P1"><text:span text:style-name="T1">--- APRESENTAÇÃO E DIVULGAÇÃO ---</text:span></text:p>
      <text:p text:style-name="P1"><text:span text:style-name="T2">[ ] Data da apresentação/publicação</text:span></text:p>
      <text:p text:style-name="P1"><text:soft-page-break/><text:span text:style-name="T2">[ ] Formato da apresentação (Apresentação em Conferência, Publicação em revista científica, Apresentação em formato de pôster, Seminário Interno)</text:span></text:p>
      <text:p text:style-name="P1"><text:span text:style-name="T2">[ ] Rascunho do Resumo/Abstracto</text:span></text:p>
      <text:p text:style-name="P1"><text:span text:style-name="T2">[ ] Slides da apresentação (PDF)</text:span></text:p>
      <text:p text:style-name="P1"><text:span text:style-name="T2">[ ] Público-alvo (Colegas do meio acadêmico, Profissionais do setor, Público em geral)</text:span></text:p>
      <text:p text:style-name="P1"><text:span text:style-name="T2">[ ] Nome da conferência/publicação científica</text:span></text:p>
      <text:p text:style-name="P1"><text:span text:style-name="T2">[ ] Principais conclusões/mensagem</text:span></text:p>
      <text:p text:style-name="P1"/>
      <text:p text:style-name="P1"><text:span text:style-name="T1">--- ENCERRAMENTO E ARQUIVAMENTO DE PROJETOS ---</text:span></text:p>
      <text:p text:style-name="P1"><text:span text:style-name="T2">[ ] Data de Conclusão do Projeto</text:span></text:p>
      <text:p text:style-name="P1"><text:span text:style-name="T2">[ ] Resumo do Projeto Final e Principais Conclusões</text:span></text:p>
      <text:p text:style-name="P1"><text:span text:style-name="T2">[ ] Relatório Final do Projeto (PDF)</text:span></text:p>
      <text:p text:style-name="P1"><text:span text:style-name="T2">[ ] Custo Total do Projeto (Real)</text:span></text:p>
      <text:p text:style-name="P1"><text:span text:style-name="T2">[ ] Estado do Projeto (Final) (Concluído, Bem-sucedido., Parcialmente bem-sucedido., Sem sucesso.)</text:span></text:p>
      <text:p text:style-name="P1"><text:span text:style-name="T2">[ ] Recomendações para projetos futuros</text:span></text:p>
      <text:p text:style-name="P1"><text:span text:style-name="T2">[ ] Dados brutos arquivados (se aplicável)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project-management/academic-research-project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23.929000000</meta:creation-date>
    <dc:date>2026-08-27T07:34:23.929000000</dc:date>
    <meta:document-statistic meta:table-count="0" meta:image-count="0" meta:object-count="0" meta:page-count="4" meta:paragraph-count="84" meta:word-count="705" meta:character-count="4592" meta:non-whitespace-character-count="3971"/>
    <meta:generator>LibreOffice/24.2.7.2$Linux_X86_64 LibreOffice_project/420$Build-2</meta:generator>
  </office:meta>
</office:document-meta>
</file>