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GILE SCRUM SPRINT PLANNING WORKFLOW</text:span></text:p>
      <text:p text:style-name="P1"/>
      <text:p text:style-name="P1"><text:span text:style-name="T2">Created by ChecklistGuro (https://checklistguro.com)</text:span></text:p>
      <text:p text:style-name="P1"/>
      <text:p text:style-name="P1"><text:span text:style-name="T2">[ ] Retrieve Product Backlog: Fetch all unprioritized user stories from the Product Backlog data model.</text:span></text:p>
      <text:p text:style-name="P1"><text:span text:style-name="T2">[ ] Set Sprint Status to 'Planning': Update the current Sprint entry status to 'Planning' to lock the backlog for the session.</text:span></text:p>
      <text:p text:style-name="P1"><text:span text:style-name="T2">[ ] Create Backlog Refinement Task: Assign a task to the Product Owner to review and refine high-priority stories.</text:span></text:p>
      <text:p text:style-name="P1"><text:span text:style-name="T2">[ ] Get Team Capacity: Retrieve available hours/points for all team members from the Resource model.</text:span></text:p>
      <text:p text:style-name="P1"><text:span text:style-name="T2">[ ] Calculate Total Team Capacity: Sum the available hours/points of all team members for the upcoming sprint duration.</text:span></text:p>
      <text:p text:style-name="P1"><text:span text:style-name="T2">[ ] Fetch Priority Stories: Get stories from the Backlog that have been marked as 'Ready for Sprint'.</text:span></text:p>
      <text:p text:style-name="P1"><text:span text:style-name="T2">[ ] Estimate Story Point Load: Calculate the total sum of story points for all selected stories to compare against capacity.</text:span></text:p>
      <text:p text:style-name="P1"><text:span text:style-name="T2">[ ] Create Sprint Planning Meeting: Create a task for the Scrum Master to facilitate the planning session with the team.</text:span></text:p>
      <text:p text:style-name="P1"><text:span text:style-name="T2">[ ] Create Sprint Entry: Generate a new record in the Sprint data model with the defined start and end dates.</text:span></text:p>
      <text:p text:style-name="P1"><text:span text:style-name="T2">[ ] Assign Stories to Sprint: Update the selected backlog stories to link them to the newly created Sprint ID.</text:span></text:p>
      <text:p text:style-name="P1"><text:span text:style-name="T2">[ ] Create Task Breakdown: Create sub-tasks for each story to define technical implementation steps.</text:span></text:p>
      <text:p text:style-name="P1"><text:span text:style-name="T2">[ ] Verify Sprint Load Ratio: Calculate the ratio of Total Story Points vs. Total Team Capacity to check for over-commitment.</text:span></text:p>
      <text:p text:style-name="P1"><text:span text:style-name="T2">[ ] Finalize Sprint Scope: Update the Sprint entry status to 'Active' and lock the scope.</text:span></text:p>
      <text:p text:style-name="P1"><text:span text:style-name="T2">[ ] Notify Team of Sprint Start: Send an email to all team members containing the Sprint goal and the link to the Sprint board.</text:span></text:p>
      <text:p text:style-name="P1"><text:span text:style-name="T2">[ ] Generate Sprint Commitment Report: Create a report showing the list of committed stories and the total workload vs capacity.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workflow-templates/project-management/agile-scrum-sprint-planning-workflow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6-28T11:55:40.958000000</meta:creation-date>
    <dc:date>2026-06-28T11:55:40.958000000</dc:date>
    <meta:document-statistic meta:table-count="0" meta:image-count="0" meta:object-count="0" meta:page-count="1" meta:paragraph-count="21" meta:word-count="328" meta:character-count="2062" meta:non-whitespace-character-count="1755"/>
    <meta:generator>LibreOffice/24.2.7.2$Linux_X86_64 LibreOffice_project/420$Build-2</meta:generator>
  </office:meta>
</office:document-meta>
</file>