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2.1957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6b463ad9ba2f15dcd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Análise e Avaliação Inicial de Document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/Versão do Conjunto de Desenho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Avaliação Inicial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mpressões gerais/Observações preliminar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egridade do conjunto de desenhos (SELECTION options: Concluído, Quase completo, Incomplet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crepâncias preliminares identificadas (se existirem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exar o conjunto inicial de desenhos (em formato PDF)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 legenda e os símbolos do desenho estão claros? (SELECTION options: Sim., Não, Não está claro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ificação dos Elementos Estruturai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ível da Fundação – Estado Atualizado vs. Projeto Original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paçamento das colunas — Comparação entre a versão construída e o projeto original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/Observações Relativas à Construção da Fundaçã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ção do Tamanho do Feixe (SELECTION options: Correto, Incorreto – Necessita de revisão., Não encontrado/Aus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calização da divergência (se existir)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s/Documentação das Divergências (se existirem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pessura da Laje – Estado Real vs. Projet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ção do Alinhamento da Parede (SELECTION options: Correto, Incorreto – Requer revisão., Não encontrado/Ausen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ificação dos Sistemas de Mecânica, Eletricidade e Canalização (MEP)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 traçado dos dutos de climatização está correto? (SELECTION options: Sim, Não, Não verific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 esquema da tubulação corresponde aos desenhos? (SELECTION options: Sim., Não, Não verific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ção do tamanho do eletroduto (diâmetro em polegad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sobre a localização dos painéis elétric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grafia de pontos de passagem de tubulações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calizações dos equipamentos verificadas? (SELECTION options: Sim., Não, Não verific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entários sobre quaisquer desvios no sistema de proteção contra incêndios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ificação das Características Arquiteturai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r as localizações das janelas. (SELECTION options: Comparar com o modelo finalizado, Inconsistência detetada – Documentad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que a localização das portas. (SELECTION options: Comparar com a versão final construída, Inconsistência encontrada – Registrad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discrepâncias nos cronogramas de conclusão (por exemplo, revestimentos de chão, revestimentos de parede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regue fotografias de eventuais discrepâncias nos detalhes arquitetónicos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que a localização dos espaços/aberturas definidos no projeto arquitetónico. (SELECTION options: Comparar com o modelo «Como Construído», Inconsistência encontrada – Documentad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 o material final for diferente, registre a diferença na área (se aplicável)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ote quaisquer diferenças nos detalhes dos elementos decorativos arquitetónicos (molduras, rodapés, etc.)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ificação das melhorias realizadas no local e dos trabalhos de construção/remodelação no exterior.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que se o nivelamento e a topografia do local correspondem ao projeto finalizado.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e os tipos e as localizações do revestimento. (SELECTION options: Asfalto, Concreto, Cascalho, Outro (especifique em TEXTO_LONGO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detalhadas sobre a verificação do planeamento paisagístico (espécies, localizações, etc.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tância do edifício até a ligação mais próxima aos serviços públicos (em pé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s das características exteriores e das melhorias realizadas no local (para fins de comparação)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e os pontos de conexão das utilidades (correspondem à configuração real?). (SELECTION options: Correspondência, Divergência – Detalhes em LONG_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discrepâncias encontradas no layout da iluminação exterior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gisto e Arquivo de Dad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as Divergências Identificada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etalhada de cada discrepância (incluir localização, número do desenho, etc.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total de discrepâncias identificada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grafias/documentação de suporte que evidenciem as discrepâncias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a resolução de divergências (SELECTION options: Abrir, Resolvido, Aguardando revisão., Recus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divergência reportad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inconsistente corrigida (se aplicável)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a resolução (como a divergência foi resolvida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sinatura do revisor (SIGNATUR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55" meta:object-count="0"/>
    <meta:generator>LibreOffice/24.2.7.2$Linux_X86_64 LibreOffice_project/420$Build-2</meta:generator>
  </office:meta>
</office:document-meta>
</file>