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0.437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5ef26f66fcbc85e6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roject Management (MAN.3) Complia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Manager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liance Audi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liance Status (SELECTION options: Compliant, Non-Compliant, Partially Complia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eas of Non-Compliance (SELECTION options: Resource Allocation, Risk Management, Budget Overrun, Timeline Slippag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ctive Action Pla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Evidence/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liance Offic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quirements Management (SYS.2) &amp; Traceability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ment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ment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ority Level (SELECTION options: Low, Medium, High, Criti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ceability Links (Upstream/Downstream) (SELECTION options: Stakeholder Needs, System Architecture, Software Requirements, Test Cases, Verification Result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Review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prove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oftware Architecture &amp; Design (SWE.2) Verific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Metho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Activities Performed (SELECTION options: Peer Review, Model Checking, Simulation, Traceability Analysi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Results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Report Documen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Comple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er Approval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oftware Unit Verification (SWE.4) &amp; Testi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it Test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Status (SELECTION options: Passed, Failed, In Progres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de Coverage Percentag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Execution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Report Log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oftware Integration &amp; Integration Testing (SWE.5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ation Test Plan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ation Strategy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ated Modules (SELECTION options: Module A, Module B, Module C, External API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ing Environment (SELECTION options: Development, Staging, Produ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umber of Test Cases Execute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ation Test Comple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gration Test Repor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ad Engine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oftware Qualification Testing (SWE.6) &amp; Valid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Case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Summary and Result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ecu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ss/Fail Status (SELECTION options: Pass, Fail, Inconclusiv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Evidence (Logs/Screenshot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er Approval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ments Verified (SELECTION options: Functional Requirements, Safety Requirements, Performance Requirements, Interface Requirement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iguration Management (SUP.8) &amp; Version Contro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guration Item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figuration Status (SELECTION options: Draft, Under Review, Released, Deprecat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rrent Version Number (VERSION_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Revis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ange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ffected Modules (SELECTION options: Core Engine, User Interface, Database Schema, API Lay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ange Log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prover Authorization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utomated Testing &amp; Tool Qualific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Suite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ing Environment (SELECTION options: Development, Staging, Produ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ols Used (SELECTION options: Selenium, JUnit, PyTest, Postma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Qualifica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fication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st Results Repor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A Lead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Quality Assurance (SUP.1) &amp; Process Aud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 Type (SELECTION options: Internal Process Audit, Supplier Quality Audit, Follow-up Audi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or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 Findings &amp; Non-Conformiti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eas Inspected (SELECTION options: Raw Material Storage, Production Line, Packaging &amp; Labeling, Quality Control Lab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vidence Photos/Documen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or Approval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7" meta:object-count="0"/>
    <meta:generator>LibreOffice/24.2.7.2$Linux_X86_64 LibreOffice_project/420$Build-2</meta:generator>
  </office:meta>
</office:document-meta>
</file>