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automatic-styles>
    <style:style style:name="co1" style:family="table-column">
      <style:table-column-properties fo:break-before="auto" style:column-width="11.3382in"/>
    </style:style>
    <style:style style:name="co2" style:family="table-column">
      <style:table-column-properties fo:break-before="auto" style:column-width="0.4752in"/>
    </style:style>
    <style:style style:name="co3" style:family="table-column">
      <style:table-column-properties fo:break-before="auto" style:column-width="0.4854in"/>
    </style:style>
    <style:style style:name="co4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</office:automatic-styles>
  <office:body>
    <office:spreadsheet>
      <table:calculation-settings table:automatic-find-labels="false" table:use-regular-expressions="false" table:use-wildcards="true"/>
      <table:table table:name="6a8fe835bdd338bdb052b511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row table:style-name="ro1">
          <table:table-cell office:value-type="string" calcext:value-type="string">
            <text:p>Label</text:p>
          </table:table-cell>
          <table:table-cell office:value-type="string" calcext:value-type="string">
            <text:p>Value</text:p>
          </table:table-cell>
          <table:table-cell office:value-type="string" calcext:value-type="string">
            <text:p>Notes</text:p>
          </table:table-cell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Created by ChecklistGuro (https://checklistguro.com)</text:p>
          </table:table-cell>
          <table:table-cell table:number-columns-repeated="2"/>
        </table:table-row>
        <table:table-row table:style-name="ro1" table:number-rows-repeated="2">
          <table:table-cell table:number-columns-repeated="3"/>
        </table:table-row>
        <table:table-row table:style-name="ro1">
          <table:table-cell office:value-type="string" calcext:value-type="string">
            <text:p>Antragstellung und -prüfung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nforderungsnummer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um der Einreichung des Anspruchs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rt der Garantie (SELECTION options: Begrenzte Garantie, Verlängerte Garantie, Bundesweite Emissionsgaranti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tatus der Anfrage (SELECTION options: Neu, In Bearbeitung, Ausstehende Überprüfung, Genehmigt, Abgelehn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ahrzeug-Identifikationsnummer (FIN)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Kurze Beschreibung des Problems (anfängliche Beschreibung) (TEXT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Kundeninformationen und Fahrzeugdaten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Vorname des Kunden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achname des Kunden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elefonnummer des Kunden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-Mail-Adresse des Kunden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ahrzeug-Identifikationsnummer (FIN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aujahr des Fahrzeugs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ahrzeugmarke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ahrzeugmodell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ahrzeugkilometerstand (NUMBER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Beschreibung des Fehlers und Diagnose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etaillierte Beschreibung des Fehlers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Kilometerstand zum Zeitpunkt des Ausfalls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um des festgestellten Ausfalls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rste vermutete Ursache (SELECTION options: Mechanisch, Elektrisch, Software/Elektronik, Fertigungsfehler, Unbekann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urchgeführte Diagnoseverfahren (SELECTION options: Visuelle Inspektion, Diagnose mit dem Scan-Tool, Komponententests, Systematische Fehlersuche, Druckprüfung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rgebnisse der Diagnoseverfahren (TEXT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Teileidentifizierung und -bestellung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nzahl der Teile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eilelieferant (SELECTION options: OEM (Original Equipment Manufacturer), Ersatzteilmarkt – Erstausrüster, Ersatzteilmarkt – Stufe 2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estellnummer des Teilelieferanten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eschreibung der Komponenten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eilabdeckung (Garantie) (SELECTION options: 100 %, 50 %, Teilweise, Nicht abgedeckt.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Geschätzte Kosten für Teile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eilekatalog/Referenzbild (UPLOAD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Genehmigung und Terminvereinbarung für Reparaturen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Geschätzte Reparaturkosten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tatus der Genehmigung zur Reparatur (SELECTION options: Ausstehend, Genehmigt, Abgelehnt, Benötigt weitere Prüfung.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Geplanter Termin für die Wartung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Geplanter Wartungszeitraum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em Fall wurde ein Service-Mitarbeiter zugeteilt. (SELECTION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Hinweise zur Autorisierung (falls zutreffend) (TEXT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Durchführung und Dokumentation von Reparaturen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etaillierte Beschreibung der durchgeführten Reparatur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Verwendete Arbeitsstunden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Kilometerstand zum Zeitpunkt der Reparatur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usgetauschte Teile (Bitte alle zutreffenden Optionen auswählen) (SELECTION options: Engine, Übertragung, Bremsen, Aussetzung, Elektrisches System, Karosserieteile, Ander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Unterstützende Fotos/Videos (z. B. Darstellung des Schadens vor und nach der Reparatur)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um des Abschlusses der Reparatur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Unterschrift des Technikers (SIGNATURE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Einreichung und Validierung von Ansprüchen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nforderungsnummer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Garantiegeber (SELECTION options: OEM-Garantie, Erweiterter Garantieanbieter A, Erweiterter Garantieleistungsanbieter B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inreichungsdatum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Zusammenfassung der Reparaturdetails (zur Validierung)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Zusätzliche Dokumentation (z. B. Diagnoseberichte)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tatus der Anfrage (SELECTION options: Eingereicht, Ausstehende Validierung, Bestätigt, Abgelehn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utorisierte Unterschrift (falls erforderlich) (TEXT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Anforderung der Auszahlung und Abgleich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rhaltene Höhe der Schadensersatzzahlung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um des Zahlungseingangs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Zahlungsreferenznummer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Hinweise zur Zahlung (z. B. etwaige Abweichungen oder Anpassungen)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akturierte Arbeitsstunden (zur Abgleichung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rfasste Kosten für Teile (zur Abgleichung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Zahlungsmethode (SELECTION options: Überprüfen, Elektronische Geldbewegung (EFT), Banküberweisung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estätigung durch den Buchhalter/die Finanzabteilung (SIGNATURE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Kundenkommunikation und Nachverfolgung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um des ersten Kontakts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Zusammenfassung der Kundenanliegen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Kommunikationsmethode (anfänglich) (SELECTION options: Telefon, E-Mail, Persönlich / Vor Or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um der Mitteilung über die Genehmigung der Reparatur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otizen aus der Kommunikation zur Genehmigung von Reparaturen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um der Benachrichtigung über die Fahrzeugbereitstellung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Kundenzufriedenheitsgrad (nach der Reparatur) (SELECTION options: Sehr zufrieden, Zufrieden, Neutral, Unzufrieden, Sehr unzufrieden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Zusätzliche Anmerkungen oder Folgeaktionen (TEXT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Dokumentation und Einhaltung von Vorschriften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um der Antragserstellung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um der Antragseinreichung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um der Bearbeitung der Schadensmeldung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nforderungsnummer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Hinweise zur Einhaltung von Compliance-Richtlinien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Ist die Compliance-Checkliste vollständig ausgefüllt? (SELECTION options: Ja, Nein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rgänzende Dokumentation (z. B. Reparaturaufträge, Inspektionsberichte)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evollmächtigter Unterzeichner (SIGNATURE)</text:p>
          </table:table-cell>
          <table:table-cell table:number-columns-repeated="2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Noto Sans CJK SC" style:font-size-asian="10pt" style:language-asian="zh" style:country-asian="CN" style:font-name-complex="Noto Sans Devanagari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DejaVu Sans'" style:font-family-generic-asian="system" style:font-pitch-asian="variable" style:font-size-asian="12pt" style:language-asian="zh" style:country-asian="CN" style:font-family-complex="'Noto Sans'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Noto Sans Devanagari" style:font-family-complex="'Noto Sans Devanagari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7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document-statistic meta:table-count="1" meta:cell-count="86" meta:object-count="0"/>
    <meta:generator>LibreOffice/24.2.7.2$Linux_X86_64 LibreOffice_project/420$Build-2</meta:generator>
  </office:meta>
</office:document-meta>
</file>