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7.027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ab463ad9ba2f15e18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Níveis de Stock Inici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o inventári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inicial (refrigerado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inicial (congelado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pacidade da máquina de gelo (libr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estado do estoque (por exemplo, garrafas danificadas, datas de validade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inicial de gelo (kg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bidas alcoólicas e destil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c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(por exemplo, Bourbon, Vodka, Gi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manho da embalagem (m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em estoqu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por embalagem (se aplicáve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(Novo/Usado) (SELECTION options: Novo, Abert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recebimento/abertur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inho e Cervej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o de lançament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vinho (SELECTION options: Vermelho, Branco, Vinho Rosé, Brilhant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ca de Vinh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vinho (por exemplo, Cabernet Sauvigno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manho da embalagem (m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(Garraf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erveja (SELECTION options: Rascunho, Engarrafado, Pré-definido(a) / Modelo padr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ca de Cerveja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isturadores e sum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frigerante (Col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gua Tónic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nger Al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mo de arando-vermelh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mo de laranj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mo de abacaxi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co de limão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uarnições e produtos fresc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ões –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ites –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ranjas –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rejas (Marasquino) -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zeitonas (verdes) –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mos de hortelã -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tias de pepino – Quant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s produtos (geral) (SELECTION options: Excelente, Bom., Justo, Ruim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teriais de consum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lo (libr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nudos (quantidad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ardanapos (Embalagen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gitadores (quantidad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es dos Guardanapos (Selecione todas) (SELECTION options: Branco, Preto, Vermelho, Azu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tias de limão (quantidad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tias de laranja (quantidade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quipamentos e Ferrament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dição do agitador (1-5, sendo 1 = Ruim e 5 = Excelent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junto de medidores — Completo?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lidade de abridor de garrafas (SELECTION options: Em execução., Danificado(a), Aus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áquina de gelo – Em funcionamento. (SELECTION options: Sim, Não, Não aplicáve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s objetos de vidro (SELECTION options: Excelente, Pequenos chips, Danos Significativos, Aus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Calibração (Máquina de Gelo)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Níveis de estoque mínimo e pontos de reabastecimento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ideal de estoque – Bebidas alcoólicas (Marca X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nto de Reabastecimento – Bebidas Alcoólicas (Marca X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e Stock Ideal — Vinho (Colheita Y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nto de reabastecimento – Vinho (safra Y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e Stock Ideal – Misturador (Col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nto de Reabastecimento - Misturador (Col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idade de Medida (SELECTION options: Garrafas, Latas, Casos, Barris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ata e Assinatur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o inventári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alizado por (Nome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go/Função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4" meta:object-count="0"/>
    <meta:generator>LibreOffice/24.2.7.2$Linux_X86_64 LibreOffice_project/420$Build-2</meta:generator>
  </office:meta>
</office:document-meta>
</file>