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2.7752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fe883b463ad9ba2f15da6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Inspeção Externa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peratura (Exterior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Área de interesse (por exemplo, parede norte) (LOCA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a fachada. (SELECTION options: Excelente, Bom., Justo, Ruim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tos do Exterior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argura da fissura (se aplicável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ções sobre o estado das janelas/porta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Última data da lavagem com jato de água de alta pressão.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Manutenção do Telhad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inspeção do telhad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telhas faltantes ou danificadas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ção de quaisquer danos observados no telhado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Áreas de preocupação (marque todas as opções relevantes) (SELECTION options: Vazamentos, Telhas em falta., Acúmulo de água, Crescimento de musgo/algas, Pisca-pisca danificado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arregue fotos do estado do telhado.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usto estimado dos reparos (se necessário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terial de cobertura (SELECTION options: Telhas de asfalto, Metal, Bloco, Madeira, Outros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istemas de climatização, ventilação e aqueciment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peratura do ar de alimentação (ar que entra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peratura do ar de retorno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peratura do ar de exaustão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essão Estática (Fornecimento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essão Estática (Retorno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dição de filtro (SELECTION options: Excelente, Bom., Justo, Ruim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troca de filtr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lgum ruído ou problema incomum?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istemas Elétric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eitura da tensão (fase 1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eitura da tensão (fase 2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eitura da Tensão (Fase 1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istência de aterramento (ohm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o Disjuntor (SELECTION options: Bom., Necessita de substituição., Danoso(a) / Danificado(a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uncionalidade de Iluminação (SELECTION options: Todas as luzes estão funcionando., Algumas luzes estão com defeito., As luzes não estão a funcionar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Última data de inspeçã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as/Observações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istemas de canalizaçã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essão da água (PSI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Última data da limpeza do aquecedor de água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ram detetadas fugas de água?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Aquecedor de Água (SELECTION options: Gás, Elétrico, Sem tanque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axa de fluxo de drenagem (galões por minuto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ção de quaisquer ruídos incomuns provenientes das instalações sanitárias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o Dispositivo de Prevenção de Retorno de Fluxo (SELECTION options: Operacional, Requer Inspeção, Precisa de reparação.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egurança contra incêndio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Inspeção do Extintor de Incêndio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manutenção do sistema de aspersão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o Sistema de Alarme de Incêndio (SELECTION options: Operacional, Necessita de Reparação, Fora de serviço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quipamentos de segurança contra incêndio verificados. (SELECTION options: Extintores de incêndio, Detetores de fumo, Sistema de aspersão, Sinalização de Saídas de Emergência, Portas corta-fog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ções sobre questões de segurança contra incêndio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uncionalidade de Iluminação de Emergência (SELECTION options: Totalmente funcional, Algumas funcionalidades em modo «mãos livres», Desligar todas as luzes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óximo simulado de incêndio agendado.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istemas de Segurança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po de funcionamento do sistema de câmaras (hora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manutenção do sistema de câmara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o Sistema de Alarme (SELECTION options: Ativo, Inativo, Tes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mponentes do sistema de segurança verificados. (SELECTION options: Sensores de porta/janela, Detetores de movimento, Câmaras, Painel de Alarme, Sistema de Controlo de Acesso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as/Observações sobre o sistema de segurança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onformidade com os padrões de acessibilidad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clinação da rampa (%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argura da abertura da porta (em polegada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imensões acessíveis do espaço (em metros quadrado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iste uma entrada acessível? (SELECTION options: Sim., Não, N/A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xistem casas de banho acessíveis disponíveis? (SELECTION options: Sim, Não., Não aplicável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Auditoria de Acessibilidad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ções sobre as melhorias de acessibilidade necessárias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Espaços Interiore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ontuação da condição do nível do piso (1-5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crição dos danos na parede (se houver)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blemas com o limite máximo? (SELECTION options: Nenhum, Manchas, Afundar/Ceder., Fenda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lassificação Geral de Limpeza (SELECTION options: Excelente, Bom., Justo; razoável., Ruim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limpeza de carpetes/piso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ções sobre odores ou qualidade do ar.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Paisagismo e áreas exteriore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essão do Sistema de Irrigação (PSI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ções sobre pragas/doenças (SELECTION options: Pulgões, Ácaros Tetrânicos, Crescimento de Fungos, Nenhum problema detetado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a da última vez em que o relvado foi cortado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as detalhadas sobre o estado do ambiente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axa de aplicação de fertilizante (libras/acre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ado da cobertura morta (SELECTION options: Excelente, Bom., Justo/a, Ruim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ocalização de água parada. (LOCATION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83" meta:object-count="0"/>
    <meta:generator>LibreOffice/24.2.7.2$Linux_X86_64 LibreOffice_project/420$Build-2</meta:generator>
  </office:meta>
</office:document-meta>
</file>