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16.539in"/>
    </style:style>
    <style:style style:name="co2" style:family="table-column">
      <style:table-column-properties fo:break-before="auto" style:column-width="0.4752in"/>
    </style:style>
    <style:style style:name="co3" style:family="table-column">
      <style:table-column-properties fo:break-before="auto" style:column-width="0.4854in"/>
    </style:style>
    <style:style style:name="co4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6a8fe88db463ad9ba2f15e4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office:value-type="string" calcext:value-type="string">
            <text:p>Label</text:p>
          </table:table-cell>
          <table:table-cell office:value-type="string" calcext:value-type="string">
            <text:p>Value</text:p>
          </table:table-cell>
          <table:table-cell office:value-type="string" calcext:value-type="string">
            <text:p>Notes</text:p>
          </table:table-cell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reated by ChecklistGuro (https://checklistguro.com)</text:p>
          </table:table-cell>
          <table:table-cell table:number-columns-repeated="2"/>
        </table:table-row>
        <table:table-row table:style-name="ro1" table:number-rows-repeated="2">
          <table:table-cell table:number-columns-repeated="3"/>
        </table:table-row>
        <table:table-row table:style-name="ro1">
          <table:table-cell office:value-type="string" calcext:value-type="string">
            <text:p>Licenças e Conformidade Legal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ipo de evento (por exemplo, festival, desfile, reunião) (SELECTION options: Festival, Desfile, Reunião, Interrupção do trânsito na rua., Outro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azo final para submissão de candidaturas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estimado de participantes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É necessário um alvará para ruído? (SELECTION options: Sim, Nã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lanta do local (mapa do local do evento)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É necessário ter uma licença para servir bebidas alcoólicas? (SELECTION options: Sim, Não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oordenação de Voluntário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total de voluntários necessários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agas de voluntariado disponíveis (SELECTION options: Registo, Configuração/Desmontagem, Balcão de Informações, Assistência para atividades, Limpa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ateriais de Formação para Voluntário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o Treinamento para Voluntários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mpo de Formação para Voluntários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mpetências Necessárias (SELECTION options: Atendimento ao cliente, Comunicação, Resolução de problemas, Resistência Física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ormulário de Candidatura a Voluntário (UPLOAD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Parcerias e patrocínios locai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ível de patrocínio oferecido (SELECTION options: Platina, Ouro, Prata, Bronz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ntribuição Financeira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nefícios Oferecidos aos Parceiro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ipo de parceria (SELECTION options: Patrocínio financeiro, Doação em Bens ou Serviços, Parceria de Serviços, Promoção Cruzada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e início do acordo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ocalização física do parceiro (para fins de mapeamento/logística) (LOCATION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Logística e Infraestrutura de Evento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orada do local do evento (LOCATIO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e início da configuração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ora de Início da Configuração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estimado de participantes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quipamento Necessário (Marque todas as opções aplicáveis) (SELECTION options: Tabelas, Cadeiras, Etapa, Sistema de Som, Iluminaçã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e Sanitários Portáteis Necessários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nstruções/Notas Específicas para o Local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Marketing e Promoção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estimado de participantes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anal de Marketing Principal (SELECTION options: Redes sociais, Jornal Local, Folhetos/Cartazes, Site da Comunidade, Marketing por E-mail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e Início da Campanha nas Redes Sociais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ugestões de legendas para publicações em redes sociais (rascunho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olheto/Pôster do Evento (Rascunho)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ateriais de Marketing a serem Criados (SELECTION options: Folhetos, Pôsteres, Gráficos para Redes Sociais, Comunicado de imprensa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Gestão de Riscos e Segurança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estimado de participantes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ocalização do posto de primeiros socorros (LOCATIO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É necessário pessoal de segurança? (SELECTION options: Sim., Nã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a Reunião de Segurança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azo para notificação do contato de emergência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iscos Potenciais Identificados (selecione todos os que se aplicam) (SELECTION options: Problemas de controlo de multidões, Riscos Relacionados com as Condições Meteorológicas, Congestionamento de tráfego, Emergências médicas, Ameaças à segurança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lano detalhado de mitigação de riscos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Acessibilidade e Inclusão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á vagas de estacionamento acessíveis disponíveis? (SELECTION options: Sim, espaços designados., Disponibilidade Limitada, Sem espaços designados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ecisa de um intérprete de Língua de Sinais? (SELECTION options: Sim., Não., Indecis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istem dispositivos de apoio à audição disponíveis? (SELECTION options: Sim., Não, A confirma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e casas de banho acessíveis.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cursos visuais disponíveis (por exemplo, sinalização com letras grandes)? (SELECTION options: Sim, Não, Parcial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nsiderações/Observações adicionais sobre acessibilidade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Avaliação pós-evento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estimado de participantes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esença Real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valiação geral do sucesso do evento (escala de 1 a 5) (SELECTION options: 1 - Insuficiente, 2 - Justo, 3 - Média, 4 - Bom, 5 - Excelen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mentários dos participantes (dados qualitativos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ições aprendidas e recomendações para eventos futuros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 evento atingiu os objetivos que tinha em mente? (SELECTION options: Sim, Não, Parcialmen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oras de Voluntariado Registadas (NUMBER)</text:p>
          </table:table-cell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7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1" meta:cell-count="64" meta:object-count="0"/>
    <meta:generator>LibreOffice/24.2.7.2$Linux_X86_64 LibreOffice_project/420$Build-2</meta:generator>
  </office:meta>
</office:document-meta>
</file>