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ELO DE LISTA DE VERIFICAÇÃO PARA EVENTOS COMUNITÁRIOS: GESTÃO DE LICENÇAS, VOLUNTÁRIOS E PARCERIAS LOCAIS.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LICENÇAS E CONFORMIDADE LEGAL ---</text:span></text:p>
      <text:p text:style-name="P1"><text:span text:style-name="T2">[ ] Tipo de evento (por exemplo, festival, desfile, reunião) (Festival, Desfile, Reunião, Interrupção do trânsito na rua., Outros)</text:span></text:p>
      <text:p text:style-name="P1"><text:span text:style-name="T2">[ ] Prazo final para submissão de candidaturas</text:span></text:p>
      <text:p text:style-name="P1"><text:span text:style-name="T2">[ ] Número estimado de participantes</text:span></text:p>
      <text:p text:style-name="P1"><text:span text:style-name="T2">[ ] É necessário um alvará para ruído? (Sim, Não)</text:span></text:p>
      <text:p text:style-name="P1"><text:span text:style-name="T2">[ ] Planta do local (mapa do local do evento)</text:span></text:p>
      <text:p text:style-name="P1"><text:span text:style-name="T2">[ ] É necessário ter uma licença para servir bebidas alcoólicas? (Sim, Não)</text:span></text:p>
      <text:p text:style-name="P1"/>
      <text:p text:style-name="P1"><text:span text:style-name="T1">--- COORDENAÇÃO DE VOLUNTÁRIOS ---</text:span></text:p>
      <text:p text:style-name="P1"><text:span text:style-name="T2">[ ] Número total de voluntários necessários</text:span></text:p>
      <text:p text:style-name="P1"><text:span text:style-name="T2">[ ] Vagas de voluntariado disponíveis (Registo, Configuração/Desmontagem, Balcão de Informações, Assistência para atividades, Limpar)</text:span></text:p>
      <text:p text:style-name="P1"><text:span text:style-name="T2">[ ] Materiais de Formação para Voluntários</text:span></text:p>
      <text:p text:style-name="P1"><text:span text:style-name="T2">[ ] Data do Treinamento para Voluntários</text:span></text:p>
      <text:p text:style-name="P1"><text:span text:style-name="T2">[ ] Tempo de Formação para Voluntários</text:span></text:p>
      <text:p text:style-name="P1"><text:span text:style-name="T2">[ ] Competências Necessárias (Atendimento ao cliente, Comunicação, Resolução de problemas, Resistência Física)</text:span></text:p>
      <text:p text:style-name="P1"><text:span text:style-name="T2">[ ] Formulário de Candidatura a Voluntário</text:span></text:p>
      <text:p text:style-name="P1"/>
      <text:p text:style-name="P1"><text:span text:style-name="T1">--- PARCERIAS E PATROCÍNIOS LOCAIS ---</text:span></text:p>
      <text:p text:style-name="P1"><text:span text:style-name="T2">[ ] Nível de patrocínio oferecido (Platina, Ouro, Prata, Bronze)</text:span></text:p>
      <text:p text:style-name="P1"><text:span text:style-name="T2">[ ] Contribuição Financeira</text:span></text:p>
      <text:p text:style-name="P1"><text:soft-page-break/><text:span text:style-name="T2">[ ] Benefícios Oferecidos aos Parceiros</text:span></text:p>
      <text:p text:style-name="P1"><text:span text:style-name="T2">[ ] Tipo de parceria (Patrocínio financeiro, Doação em Bens ou Serviços, Parceria de Serviços, Promoção Cruzada)</text:span></text:p>
      <text:p text:style-name="P1"><text:span text:style-name="T2">[ ] Data de início do acordo</text:span></text:p>
      <text:p text:style-name="P1"><text:span text:style-name="T2">[ ] Localização física do parceiro (para fins de mapeamento/logística)</text:span></text:p>
      <text:p text:style-name="P1"/>
      <text:p text:style-name="P1"><text:span text:style-name="T1">--- LOGÍSTICA E INFRAESTRUTURA DE EVENTOS ---</text:span></text:p>
      <text:p text:style-name="P1"><text:span text:style-name="T2">[ ] Morada do local do evento</text:span></text:p>
      <text:p text:style-name="P1"><text:span text:style-name="T2">[ ] Data de início da configuração</text:span></text:p>
      <text:p text:style-name="P1"><text:span text:style-name="T2">[ ] Hora de Início da Configuração</text:span></text:p>
      <text:p text:style-name="P1"><text:span text:style-name="T2">[ ] Número estimado de participantes</text:span></text:p>
      <text:p text:style-name="P1"><text:span text:style-name="T2">[ ] Equipamento Necessário (Marque todas as opções aplicáveis) (Tabelas, Cadeiras, Etapa, Sistema de Som, Iluminação)</text:span></text:p>
      <text:p text:style-name="P1"><text:span text:style-name="T2">[ ] Número de Sanitários Portáteis Necessários</text:span></text:p>
      <text:p text:style-name="P1"><text:span text:style-name="T2">[ ] Instruções/Notas Específicas para o Local</text:span></text:p>
      <text:p text:style-name="P1"/>
      <text:p text:style-name="P1"><text:span text:style-name="T1">--- MARKETING E PROMOÇÃO ---</text:span></text:p>
      <text:p text:style-name="P1"><text:span text:style-name="T2">[ ] Número estimado de participantes</text:span></text:p>
      <text:p text:style-name="P1"><text:span text:style-name="T2">[ ] Canal de Marketing Principal (Redes sociais, Jornal Local, Folhetos/Cartazes, Site da Comunidade, Marketing por E-mail)</text:span></text:p>
      <text:p text:style-name="P1"><text:span text:style-name="T2">[ ] Data de Início da Campanha nas Redes Sociais</text:span></text:p>
      <text:p text:style-name="P1"><text:span text:style-name="T2">[ ] Sugestões de legendas para publicações em redes sociais (rascunho)</text:span></text:p>
      <text:p text:style-name="P1"><text:span text:style-name="T2">[ ] Folheto/Pôster do Evento (Rascunho)</text:span></text:p>
      <text:p text:style-name="P1"><text:span text:style-name="T2">[ ] Materiais de Marketing a serem Criados (Folhetos, Pôsteres, Gráficos para Redes Sociais, Comunicado de imprensa)</text:span></text:p>
      <text:p text:style-name="P1"/>
      <text:p text:style-name="P1"><text:span text:style-name="T1">--- GESTÃO DE RISCOS E SEGURANÇA ---</text:span></text:p>
      <text:p text:style-name="P1"><text:span text:style-name="T2">[ ] Número estimado de participantes</text:span></text:p>
      <text:p text:style-name="P1"><text:span text:style-name="T2">[ ] Localização do posto de primeiros socorros</text:span></text:p>
      <text:p text:style-name="P1"><text:span text:style-name="T2">[ ] É necessário pessoal de segurança? (Sim., Não)</text:span></text:p>
      <text:p text:style-name="P1"><text:soft-page-break/><text:span text:style-name="T2">[ ] Data da Reunião de Segurança</text:span></text:p>
      <text:p text:style-name="P1"><text:span text:style-name="T2">[ ] Prazo para notificação do contato de emergência</text:span></text:p>
      <text:p text:style-name="P1"><text:span text:style-name="T2">[ ] Riscos Potenciais Identificados (selecione todos os que se aplicam) (Problemas de controlo de multidões, Riscos Relacionados com as Condições Meteorológicas, Congestionamento de tráfego, Emergências médicas, Ameaças à segurança)</text:span></text:p>
      <text:p text:style-name="P1"><text:span text:style-name="T2">[ ] Plano detalhado de mitigação de riscos</text:span></text:p>
      <text:p text:style-name="P1"/>
      <text:p text:style-name="P1"><text:span text:style-name="T1">--- ACESSIBILIDADE E INCLUSÃO ---</text:span></text:p>
      <text:p text:style-name="P1"><text:span text:style-name="T2">[ ] Há vagas de estacionamento acessíveis disponíveis? (Sim, espaços designados., Disponibilidade Limitada, Sem espaços designados.)</text:span></text:p>
      <text:p text:style-name="P1"><text:span text:style-name="T2">[ ] Precisa de um intérprete de Língua de Sinais? (Sim., Não., Indeciso)</text:span></text:p>
      <text:p text:style-name="P1"><text:span text:style-name="T2">[ ] Existem dispositivos de apoio à audição disponíveis? (Sim., Não, A confirmar)</text:span></text:p>
      <text:p text:style-name="P1"><text:span text:style-name="T2">[ ] Número de casas de banho acessíveis.</text:span></text:p>
      <text:p text:style-name="P1"><text:span text:style-name="T2">[ ] Recursos visuais disponíveis (por exemplo, sinalização com letras grandes)? (Sim, Não, Parcial)</text:span></text:p>
      <text:p text:style-name="P1"><text:span text:style-name="T2">[ ] Considerações/Observações adicionais sobre acessibilidade</text:span></text:p>
      <text:p text:style-name="P1"/>
      <text:p text:style-name="P1"><text:span text:style-name="T1">--- AVALIAÇÃO PÓS-EVENTO ---</text:span></text:p>
      <text:p text:style-name="P1"><text:span text:style-name="T2">[ ] Número estimado de participantes</text:span></text:p>
      <text:p text:style-name="P1"><text:span text:style-name="T2">[ ] Presença Real</text:span></text:p>
      <text:p text:style-name="P1"><text:span text:style-name="T2">[ ] Avaliação geral do sucesso do evento (escala de 1 a 5) (1 - Insuficiente, 2 - Justo, 3 - Média, 4 - Bom, 5 - Excelente)</text:span></text:p>
      <text:p text:style-name="P1"><text:span text:style-name="T2">[ ] Comentários dos participantes (dados qualitativos)</text:span></text:p>
      <text:p text:style-name="P1"><text:span text:style-name="T2">[ ] Lições aprendidas e recomendações para eventos futuros.</text:span></text:p>
      <text:p text:style-name="P1"><text:span text:style-name="T2">[ ] O evento atingiu os objetivos que tinha em mente? (Sim, Não, Parcialmente)</text:span></text:p>
      <text:p text:style-name="P1"><text:span text:style-name="T2">[ ] Horas de Voluntariado Registadas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event-planning-management/community-event-checklist-template-permits-volunteers-local-partnerships-managemen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26.671000000</meta:creation-date>
    <dc:date>2026-08-27T07:34:26.671000000</dc:date>
    <meta:document-statistic meta:table-count="0" meta:image-count="0" meta:object-count="0" meta:page-count="3" meta:paragraph-count="66" meta:word-count="620" meta:character-count="4083" meta:non-whitespace-character-count="3529"/>
    <meta:generator>LibreOffice/24.2.7.2$Linux_X86_64 LibreOffice_project/420$Build-2</meta:generator>
  </office:meta>
</office:document-meta>
</file>