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USTOMER ONBOARDING LIFECYCLE PROCESS</text:span></text:p>
      <text:p text:style-name="P1"/>
      <text:p text:style-name="P1"><text:span text:style-name="T2">Created by ChecklistGuro (https://checklistguro.com)</text:span></text:p>
      <text:p text:style-name="P1"/>
      <text:p text:style-name="P1"><text:span text:style-name="T2">[ ] Initialize Client Record: Create a new entry in the 'Client Profile' data model to begin the onboarding journey.</text:span></text:p>
      <text:p text:style-name="P1"><text:span text:style-name="T2">[ ] Update Onboarding Status: Update the 'Onboarding Stage' field in the Client Profile as the process moves from 'Initial' to 'Active'.</text:span></text:p>
      <text:p text:style-name="P1"><text:span text:style-name="T2">[ ] Retrieve Contract Details: Fetch the signed contract entry from the 'Documents' data model to extract service terms.</text:span></text:p>
      <text:p text:style-name="P1"><text:span text:style-name="T2">[ ] Assign Account Manager: Create a task for the Sales Lead to assign a dedicated Account Manager to the new client.</text:span></text:p>
      <text:p text:style-name="P1"><text:span text:style-name="T2">[ ] Technical Setup Checklist: Generate a checklist of technical configuration tasks (e.g., API keys, User Provisioning) for the DevOps team.</text:span></text:p>
      <text:p text:style-name="P1"><text:span text:style-name="T2">[ ] Welcome Email: Send an automated welcome email to the client's primary contact person with onboarding resources.</text:span></text:p>
      <text:p text:style-name="P1"><text:span text:style-name="T2">[ ] Calculate Implementation Timeline: Calculate the projected 'Go-Live Date' by adding the 'Standard Setup Duration' to the 'Contract Start Date'.</text:span></text:p>
      <text:p text:style-name="P1"><text:span text:style-name="T2">[ ] Fetch Client Requirements: Retrieve specific configuration requirements submitted via the client's intake form.</text:span></text:p>
      <text:p text:style-name="P1"><text:span text:style-name="T2">[ ] Calculate Total Contract Value (TCV): Aggregate all line items from the 'Order' data model to sum the total revenue for this onboarding.</text:span></text:p>
      <text:p text:style-name="P1"><text:span text:style-name="T2">[ ] Kickoff Meeting Scheduling: Create a task for the Account Manager to schedule the first official kickoff call.</text:span></text:p>
      <text:p text:style-name="P1"><text:span text:style-name="T2">[ ] Internal Team Notification: Send an email to the Customer Success and Billing teams notifying them that a new client has been onboarded.</text:span></text:p>
      <text:p text:style-name="P1"><text:span text:style-name="T2">[ ] Update Billing Profile: Update the 'Billing Status' in the Client Profile to 'Active' once the first invoice is processed.</text:span></text:p>
      <text:p text:style-name="P1"><text:span text:style-name="T2">[ ] Urgent Setup Alert: Send an SMS to the Technical Lead if a critical configuration error is detected during setup.</text:span></text:p>
      <text:p text:style-name="P1"><text:span text:style-name="T2">[ ] Onboarding Completion Report: Generate a summary report of the onboarding duration and resource usage to be reviewed by Management.</text:span></text:p>
      <text:p text:style-name="P1"><text:span text:style-name="T2">[ ] Cleanup Temporary Intake Data: Delete the temporary staging entries used during the initial data collection phase to keep the data model clean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workflow-templates/task-management/customer-onboarding-lifecycle-process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8T11:56:24.534000000</meta:creation-date>
    <dc:date>2026-06-28T11:56:24.534000000</dc:date>
    <meta:document-statistic meta:table-count="0" meta:image-count="0" meta:object-count="0" meta:page-count="1" meta:paragraph-count="21" meta:word-count="348" meta:character-count="2293" meta:non-whitespace-character-count="1966"/>
    <meta:generator>LibreOffice/24.2.7.2$Linux_X86_64 LibreOffice_project/420$Build-2</meta:generator>
  </office:meta>
</office:document-meta>
</file>