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6.260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cdef26f66fcbc8608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Geschirrspülen und Silberbesteck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assertemperatur des Geschirrspülers (°F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nzentration des Desinfektionsmittels für Geschirrspüler (pp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dienung des Geschirrspülers (SELECTION options: Funktioniert einwandfrei., Erfordert Aufmerksamkeit – Vorgesetzten informier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ssehen des Geschirrs (SELECTION options: Makellos, Geringfügige Wasserspuren, Speisereste – Erneutes Spülen, Sichtbare Schäden (Abplatzungen, Risse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ssehen des Bestecksets (SELECTION options: Makellos, angelaufen, matt, getrübt, Rücksta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/Kommentare zum Geschirrspülen (z. B. ungewöhnliche Probleme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ebensmittelaufbewahrung und Kühl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ühlschranktemperatur (in Fahrenhei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 des Gefrierschranks (in Fahrenhei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ein Datumsangabesystem verwendet? (SELECTION options: First In, First Out (FIFO), Datum änder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Rotation/Entsorgung von Lebensmittel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e ist der Zustand des trockenen Lagerbereichs? (SELECTION options: Sauber und trocken, Leichte Feuchtigkeit, Erhebliche Feuchtigkeit – bitte untersuch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tte überprüfen Sie, ob die folgenden Punkte korrekt gespeichert wurden (wählen Sie alle zutreffenden aus): (SELECTION options: Rohes Fleisch (unteres Regal), Milchprodukte, Obst und Gemüse, Fertiggerichte, Allergene – sind sie deutlich gekennzeichnet?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gründlichen Reinigung der Kühlschränk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Lebensmittelverpackung? (SELECTION options: unversehrt, Beschädigt – Inhalt überprüfe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rbeitsflächen und -ausstatt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assertemperatur der Spülmaschine (in Fahrenhei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fentemperaturkalibrierung bestätigt (Fahrenhei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üllstand des Fettauffangbehälters (SELECTION options: Sauber, Leicht fettig, Fettig – muss gereinig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rbereitung: Zustand der Oberfläche (Schneidebretter, Arbeitsplatten) (SELECTION options: Gereinigt und desinfiziert, Muss gereinig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Reinigung von Geräten (z. B. spezielle Geräte, die besondere Aufmerksamkeit erforder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s Mixers/Entsafters (SELECTION options: Sauber und trocken, Leicht feucht., Muss gereinig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ühlschranktemperatur (in Fahrenheit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oden- und Abfall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odenverschmutzung – Bewertung (1–5, wobei 1 = stark verschmutzt und 5 = makell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en Sie alle auf dem Boden befindlichen Verschmutzungen oder ausgelaufenen Flüssigkeiten und die daraufhin ergriffenen Maßnahme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vollen Mülltonn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 der geleerten Mülltonnen (Bitte alle zutreffenden Optionen auswählen) (SELECTION options: Allgemeiner Abfall, Wertstoffe, Materialien, die recycelt werden können, Kompost, Fett/Ö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überprüften Fettabscheider (falls vorhand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 zum Zustand der Fettfalle (falls zutreffend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inhaltung der Vorschriften zur Abfallentsorgung (SELECTION options: Entspricht den Anforderungen / Ist regelkonform, Geringfügige Abweichung, Erhebliche Abweichung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Händewaschen und persönliche Hygien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Händewasch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obachtete Technik des Händewaschens (SELECTION options: Richtig (mindestens 20 Sekunden, Seife, warmes Wasser, gründliches Abtrocknen), Verbesserungswürdig, Falsch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beobachteten Händewaschungen des Personal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von Händewaschbecken (SELECTION options: Sauber und hygienisch, Muss gereinigt werden., Inakzeptabe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fügbarkeit von Handseife/Handdesinfektionsmittel (SELECTION options: Vollständig sortiert / Ausreichend auf Lager, Geringer Lagerbestand, Le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 zu Beobachtungen bezüglich Händewaschen/Hygiene (falls vorhanden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chädlingsbekämpf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bt es Anzeichen für die Anwesenheit von Nagetieren? (SELECTION options: Nein, Kotspuren gefunden, Abgenagte Stellen, Lebende Nagetiere gesichte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bt es Hinweise auf Insekten? (SELECTION options: Nein, Ameisen, Schaben, Fliegen, Sonstiges (bitte angeben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nn eine andere Insektenart beobachtet wurde, beschreiben Sie diese bitte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heute überprüften Fallen: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Falle (Bitte alle zutreffenden Optionen auswählen): (SELECTION options: Keine versteckten Klauseln., Ein Problem., Mehrere Fänge, Die Falle muss neu aufgestell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en Sie alle ungewöhnlichen Befunde oder Bedenken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professionellen Schädlingsbekämpfung: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hemikalien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bleibende Menge an Geschirrspülmittel (in Gallon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bleibende Menge an Desinfektionsmittel (in Gallon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nzentration der Desinfektionslösung (mit Teststreifen überprüfen) (SELECTION options: Innerhalb des zulässigen Bereichs, Zu schwach – Verdünnung anpassen., Zu konzentriert – Verdünnung anpass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rd heute noch Bleichmittel/Quartäre Lösung verwendet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Verwendung von Chemikalien oder zu auftretenden Problemen (z. B. Leckagen, Verschüttung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Inventur der Chemikali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t das Sicherheitsdatenblatt (SDB) leicht zugänglich? (SELECTION options: Ja, Nein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59" meta:object-count="0"/>
    <meta:generator>LibreOffice/24.2.7.2$Linux_X86_64 LibreOffice_project/420$Build-2</meta:generator>
  </office:meta>
</office:document-meta>
</file>