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ÄGLICHE CHECKLISTE FÜR DIE KÜCHENHYGIENE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GESCHIRRSPÜLEN UND SILBERBESTECK ---</text:span></text:p>
      <text:p text:style-name="P1"><text:span text:style-name="T2">[ ] Wassertemperatur des Geschirrspülers (°F)</text:span></text:p>
      <text:p text:style-name="P1"><text:span text:style-name="T2">[ ] Konzentration des Desinfektionsmittels für Geschirrspüler (ppm)</text:span></text:p>
      <text:p text:style-name="P1"><text:span text:style-name="T2">[ ] Bedienung des Geschirrspülers (Funktioniert einwandfrei., Erfordert Aufmerksamkeit – Vorgesetzten informieren.)</text:span></text:p>
      <text:p text:style-name="P1"><text:span text:style-name="T2">[ ] Aussehen des Geschirrs (Makellos, Geringfügige Wasserspuren, Speisereste – Erneutes Spülen, Sichtbare Schäden (Abplatzungen, Risse))</text:span></text:p>
      <text:p text:style-name="P1"><text:span text:style-name="T2">[ ] Aussehen des Bestecksets (Makellos, angelaufen, matt, getrübt, Rückstand)</text:span></text:p>
      <text:p text:style-name="P1"><text:span text:style-name="T2">[ ] Anmerkungen/Kommentare zum Geschirrspülen (z. B. ungewöhnliche Probleme)</text:span></text:p>
      <text:p text:style-name="P1"/>
      <text:p text:style-name="P1"><text:span text:style-name="T1">--- LEBENSMITTELAUFBEWAHRUNG UND KÜHLUNG ---</text:span></text:p>
      <text:p text:style-name="P1"><text:span text:style-name="T2">[ ] Kühlschranktemperatur (in Fahrenheit)</text:span></text:p>
      <text:p text:style-name="P1"><text:span text:style-name="T2">[ ] Temperatur des Gefrierschranks (in Fahrenheit)</text:span></text:p>
      <text:p text:style-name="P1"><text:span text:style-name="T2">[ ] Wurde ein Datumsangabesystem verwendet? (First In, First Out (FIFO), Datum ändern)</text:span></text:p>
      <text:p text:style-name="P1"><text:span text:style-name="T2">[ ] Hinweise zur Rotation/Entsorgung von Lebensmitteln</text:span></text:p>
      <text:p text:style-name="P1"><text:span text:style-name="T2">[ ] Wie ist der Zustand des trockenen Lagerbereichs? (Sauber und trocken, Leichte Feuchtigkeit, Erhebliche Feuchtigkeit – bitte untersuchen.)</text:span></text:p>
      <text:p text:style-name="P1"><text:span text:style-name="T2">[ ] Bitte überprüfen Sie, ob die folgenden Punkte korrekt gespeichert wurden (wählen Sie alle zutreffenden aus): (Rohes Fleisch (unteres Regal), Milchprodukte, Obst und Gemüse, Fertiggerichte, Allergene – sind sie deutlich gekennzeichnet?)</text:span></text:p>
      <text:p text:style-name="P1"><text:span text:style-name="T2">[ ] Datum der letzten gründlichen Reinigung der Kühlschränke</text:span></text:p>
      <text:p text:style-name="P1"><text:span text:style-name="T2">[ ] Zustand der Lebensmittelverpackung? (unversehrt, Beschädigt – Inhalt überprüfen)</text:span></text:p>
      <text:p text:style-name="P1"/>
      <text:p text:style-name="P1"><text:span text:style-name="T1">--- ARBEITSFLÄCHEN UND -AUSSTATTUNG ---</text:span></text:p>
      <text:p text:style-name="P1"><text:span text:style-name="T2">[ ] Wassertemperatur der Spülmaschine (in Fahrenheit)</text:span></text:p>
      <text:p text:style-name="P1"><text:soft-page-break/><text:span text:style-name="T2">[ ] Ofentemperaturkalibrierung bestätigt (Fahrenheit)</text:span></text:p>
      <text:p text:style-name="P1"><text:span text:style-name="T2">[ ] Füllstand des Fettauffangbehälters (Sauber, Leicht fettig, Fettig – muss gereinigt werden.)</text:span></text:p>
      <text:p text:style-name="P1"><text:span text:style-name="T2">[ ] Vorbereitung: Zustand der Oberfläche (Schneidebretter, Arbeitsplatten) (Gereinigt und desinfiziert, Muss gereinigt werden.)</text:span></text:p>
      <text:p text:style-name="P1"><text:span text:style-name="T2">[ ] Hinweise zur Reinigung von Geräten (z. B. spezielle Geräte, die besondere Aufmerksamkeit erfordern)</text:span></text:p>
      <text:p text:style-name="P1"><text:span text:style-name="T2">[ ] Zustand des Mixers/Entsafters (Sauber und trocken, Leicht feucht., Muss gereinigt werden.)</text:span></text:p>
      <text:p text:style-name="P1"><text:span text:style-name="T2">[ ] Kühlschranktemperatur (in Fahrenheit)</text:span></text:p>
      <text:p text:style-name="P1"/>
      <text:p text:style-name="P1"><text:span text:style-name="T1">--- BODEN- UND ABFALLMANAGEMENT ---</text:span></text:p>
      <text:p text:style-name="P1"><text:span text:style-name="T2">[ ] Bodenverschmutzung – Bewertung (1–5, wobei 1 = stark verschmutzt und 5 = makellos)</text:span></text:p>
      <text:p text:style-name="P1"><text:span text:style-name="T2">[ ] Beschreiben Sie alle auf dem Boden befindlichen Verschmutzungen oder ausgelaufenen Flüssigkeiten und die daraufhin ergriffenen Maßnahmen.</text:span></text:p>
      <text:p text:style-name="P1"><text:span text:style-name="T2">[ ] Anzahl der vollen Mülltonnen</text:span></text:p>
      <text:p text:style-name="P1"><text:span text:style-name="T2">[ ] Art der geleerten Mülltonnen (Bitte alle zutreffenden Optionen auswählen) (Allgemeiner Abfall, Wertstoffe, Materialien, die recycelt werden können, Kompost, Fett/Öl)</text:span></text:p>
      <text:p text:style-name="P1"><text:span text:style-name="T2">[ ] Anzahl der überprüften Fettabscheider (falls vorhanden)</text:span></text:p>
      <text:p text:style-name="P1"><text:span text:style-name="T2">[ ] Anmerkungen zum Zustand der Fettfalle (falls zutreffend)</text:span></text:p>
      <text:p text:style-name="P1"><text:span text:style-name="T2">[ ] Einhaltung der Vorschriften zur Abfallentsorgung (Entspricht den Anforderungen / Ist regelkonform, Geringfügige Abweichung, Erhebliche Abweichung)</text:span></text:p>
      <text:p text:style-name="P1"/>
      <text:p text:style-name="P1"><text:span text:style-name="T1">--- HÄNDEWASCHEN UND PERSÖNLICHE HYGIENE ---</text:span></text:p>
      <text:p text:style-name="P1"><text:span text:style-name="T2">[ ] Letztes Händewaschen</text:span></text:p>
      <text:p text:style-name="P1"><text:span text:style-name="T2">[ ] Beobachtete Technik des Händewaschens (Richtig (mindestens 20 Sekunden, Seife, warmes Wasser, gründliches Abtrocknen), Verbesserungswürdig, Falsch)</text:span></text:p>
      <text:p text:style-name="P1"><text:span text:style-name="T2">[ ] Anzahl der beobachteten Händewaschungen des Personals</text:span></text:p>
      <text:p text:style-name="P1"><text:span text:style-name="T2">[ ] Sauberkeit von Händewaschbecken (Sauber und hygienisch, Muss gereinigt werden., Inakzeptabel)</text:span></text:p>
      <text:p text:style-name="P1"><text:span text:style-name="T2">[ ] Verfügbarkeit von Handseife/Handdesinfektionsmittel (Vollständig sortiert / Ausreichend auf Lager, Geringer Lagerbestand, Leer)</text:span></text:p>
      <text:p text:style-name="P1"><text:span text:style-name="T2">[ ] Anmerkungen zu Beobachtungen bezüglich Händewaschen/Hygiene (falls vorhanden)</text:span></text:p>
      <text:p text:style-name="P1"/>
      <text:p text:style-name="P1"><text:span text:style-name="T1">--- SCHÄDLINGSBEKÄMPFUNG ---</text:span></text:p>
      <text:p text:style-name="P1"><text:span text:style-name="T2">[ ] Gibt es Anzeichen für die Anwesenheit von Nagetieren? (Nein, Kotspuren gefunden, Abgenagte Stellen, Lebende Nagetiere gesichtet)</text:span></text:p>
      <text:p text:style-name="P1"><text:soft-page-break/><text:span text:style-name="T2">[ ] Gibt es Hinweise auf Insekten? (Nein, Ameisen, Schaben, Fliegen, Sonstiges (bitte angeben))</text:span></text:p>
      <text:p text:style-name="P1"><text:span text:style-name="T2">[ ] Wenn eine andere Insektenart beobachtet wurde, beschreiben Sie diese bitte:</text:span></text:p>
      <text:p text:style-name="P1"><text:span text:style-name="T2">[ ] Anzahl der heute überprüften Fallen:</text:span></text:p>
      <text:p text:style-name="P1"><text:span text:style-name="T2">[ ] Status der Falle (Bitte alle zutreffenden Optionen auswählen): (Keine versteckten Klauseln., Ein Problem., Mehrere Fänge, Die Falle muss neu aufgestellt werden.)</text:span></text:p>
      <text:p text:style-name="P1"><text:span text:style-name="T2">[ ] Beschreiben Sie alle ungewöhnlichen Befunde oder Bedenken:</text:span></text:p>
      <text:p text:style-name="P1"><text:span text:style-name="T2">[ ] Datum der letzten professionellen Schädlingsbekämpfung:</text:span></text:p>
      <text:p text:style-name="P1"/>
      <text:p text:style-name="P1"><text:span text:style-name="T1">--- CHEMIKALIENMANAGEMENT ---</text:span></text:p>
      <text:p text:style-name="P1"><text:span text:style-name="T2">[ ] Verbleibende Menge an Geschirrspülmittel (in Gallonen)</text:span></text:p>
      <text:p text:style-name="P1"><text:span text:style-name="T2">[ ] Verbleibende Menge an Desinfektionsmittel (in Gallonen)</text:span></text:p>
      <text:p text:style-name="P1"><text:span text:style-name="T2">[ ] Konzentration der Desinfektionslösung (mit Teststreifen überprüfen) (Innerhalb des zulässigen Bereichs, Zu schwach – Verdünnung anpassen., Zu konzentriert – Verdünnung anpassen.)</text:span></text:p>
      <text:p text:style-name="P1"><text:span text:style-name="T2">[ ] Wird heute noch Bleichmittel/Quartäre Lösung verwendet? (Ja, Nein)</text:span></text:p>
      <text:p text:style-name="P1"><text:span text:style-name="T2">[ ] Hinweise zur Verwendung von Chemikalien oder zu auftretenden Problemen (z. B. Leckagen, Verschüttungen)</text:span></text:p>
      <text:p text:style-name="P1"><text:span text:style-name="T2">[ ] Datum der letzten Inventur der Chemikalien</text:span></text:p>
      <text:p text:style-name="P1"><text:span text:style-name="T2">[ ] Ist das Sicherheitsdatenblatt (SDB) leicht zugänglich? (Ja, Nein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hospitality/daily-kitchen-sanitation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6:16.056000000</meta:creation-date>
    <dc:date>2026-08-22T13:06:16.056000000</dc:date>
    <meta:document-statistic meta:table-count="0" meta:image-count="0" meta:object-count="0" meta:page-count="3" meta:paragraph-count="61" meta:word-count="625" meta:character-count="4907" meta:non-whitespace-character-count="4335"/>
    <meta:generator>LibreOffice/24.2.7.2$Linux_X86_64 LibreOffice_project/420$Build-2</meta:generator>
  </office:meta>
</office:document-meta>
</file>