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7.9547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99ee8ef26f66fcbc861e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Lavado de platos y cubiert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eratura del agua del lavavajillas (°F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centración del desinfectante para lavavajillas (ppm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uncionamiento del lavavajillas (SELECTION options: Funcionando correctamente., Requiere atención: informar al supervisor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specto de la vajilla (SELECTION options: Impecable, Pequeñas manchas de agua, Residuos de alimentos: vuelva a lavar., Daños visibles (astillas, grietas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specto de los cubiertos (SELECTION options: Inmaculado/a, Deslustrado, Residu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 o comentarios sobre el lavado de los platos (por ejemplo, problemas inusuales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lmacenamiento y refrigeración de aliment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eratura del refrigerador (en grados Fahrenheit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eratura del congelador (en grados Fahrenheit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¿Se utiliza algún sistema de etiquetado de fechas? (SELECTION options: Primero en entrar, primero en salir (PEPS), Rotación de fecha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 sobre la rotación de los alimentos/artículos desechados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¿Cuál es el estado del área de almacenamiento seco? (SELECTION options: Limpio y seco., Ligera humedad., Humedad considerable: investigar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que que los siguientes elementos se almacenan correctamente (seleccione todas las opciones que correspondan): (SELECTION options: Carnes crudas (estante inferior), Productos lácteos, Frutas y verduras, Alimentos listos para consumir., ¿Se indican claramente los alérgenos?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la última limpieza a fondo de los refrigeradores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¿Cuál es el estado del embalaje de los alimentos? (SELECTION options: Intacto, Dañado: revisar el contenido.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uperficies de trabajo y equip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eratura del agua del lavavajillas (en grados Fahrenheit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 ha verificado la calibración de la temperatura del horno (en grados Fahrenheit)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ivel de grasa en la placa de cocción (SELECTION options: Limpio, Ligeramente grasiento., Sucio, con grasa: necesita limpieza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eparación de la superficie (tablas de cortar, encimeras) (SELECTION options: Limpio y desinfectado, Necesita limpieza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 sobre la limpieza del equipo (por ejemplo, equipo específico que requiere atención especial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e la batidora/licuadora (SELECTION options: Limpio y seco, Ligeramente húmedo., Necesita limpieza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eratura del refrigerador (en grados Fahrenheit)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Gestión de suelos y residu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ciedad en el suelo: valoración (del 1 al 5, siendo 1 = mucha suciedad y 5 = impecable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ba cualquier tipo de suciedad o derrame que haya observado en el suelo, así como las medidas que se tomaron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contenedores de basura llenos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s de contenedores de basura vaciados (Marque todas las opciones que correspondan) (SELECTION options: Residuos comunes, Materiales reciclables, Compostaje, Grasa/Acei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separadores de grasa inspeccionados (si corresponde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ciones sobre el estado del separador de grasas (si corresponde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umplimiento de la normativa sobre gestión de residuos. (SELECTION options: Cumple con las normas, Desviación menor, Desviación importan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Lavado de manos e higiene personal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Última vez que se lavó las mano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 observó la técnica de lavado de manos. (SELECTION options: Correcto (lavado durante al menos 20 segundos, con agua y jabón, y secado adecuado)., Necesita mejoras., Incorrect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lavados de manos observados entre el personal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mpieza de los lavabos para lavarse las manos (SELECTION options: Limpio e higiénico, Necesita limpieza., Inaceptabl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isponibilidad de jabón de manos/desinfectante para manos (SELECTION options: Completamente surtido., Existencias limitadas, Vací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ciones sobre el lavado de manos y las prácticas de higiene (si las hubiera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ontrol de plaga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¿Hay señales de la presencia de roedores? (SELECTION options: No., Se encontraron excrementos., Marcas de mordeduras, Avistamiento de roedores viv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¿Hay indicios de la presencia de insectos? (SELECTION options: No., Hormigas, Cucarachas, Moscas, Otro (especificar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i se observa algún otro tipo de insecto, sírvase describirlo: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trampas revisadas hoy: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e la trampa (marque todas las opciones que correspondan): (SELECTION options: Sin trampas., Una trampa., Múltiples capturas, Es necesario volver a colocar la trampa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ba cualquier hallazgo o inquietud inusual: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l último servicio profesional de control de plagas: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Gestión de productos químic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ntidad de detergente para lavar platos que queda (galone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ntidad restante de desinfectante (galone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centración de la solución desinfectante (verificar con tiras de prueba) (SELECTION options: Dentro del rango aceptable., Demasiado diluido: ajuste la concentración., Demasiado concentrado: ajuste la dilución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¿Se utiliza hoy en día lejía o una solución cuaternaria? (SELECTION options: Sí., No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 sobre el uso o los problemas relacionados con los productos químicos (por ejemplo, fugas, derrames)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l último inventario de productos químico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¿Está la hoja de datos de seguridad (SDS) disponible y accesible? (SELECTION options: Sí, No.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59" meta:object-count="0"/>
    <meta:generator>LibreOffice/24.2.7.2$Linux_X86_64 LibreOffice_project/420$Build-2</meta:generator>
  </office:meta>
</office:document-meta>
</file>