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ISTA DE VERIFICACIÓN DIARIA PARA LA HIGIENE DE LA COCINA.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LAVADO DE PLATOS Y CUBIERTOS ---</text:span></text:p>
      <text:p text:style-name="P1"><text:span text:style-name="T2">[ ] Temperatura del agua del lavavajillas (°F)</text:span></text:p>
      <text:p text:style-name="P1"><text:span text:style-name="T2">[ ] Concentración del desinfectante para lavavajillas (ppm)</text:span></text:p>
      <text:p text:style-name="P1"><text:span text:style-name="T2">[ ] Funcionamiento del lavavajillas (Funcionando correctamente., Requiere atención: informar al supervisor.)</text:span></text:p>
      <text:p text:style-name="P1"><text:span text:style-name="T2">[ ] Aspecto de la vajilla (Impecable, Pequeñas manchas de agua, Residuos de alimentos: vuelva a lavar., Daños visibles (astillas, grietas))</text:span></text:p>
      <text:p text:style-name="P1"><text:span text:style-name="T2">[ ] Aspecto de los cubiertos (Inmaculado/a, Deslustrado, Residuo)</text:span></text:p>
      <text:p text:style-name="P1"><text:span text:style-name="T2">[ ] Notas o comentarios sobre el lavado de los platos (por ejemplo, problemas inusuales)</text:span></text:p>
      <text:p text:style-name="P1"/>
      <text:p text:style-name="P1"><text:span text:style-name="T1">--- ALMACENAMIENTO Y REFRIGERACIÓN DE ALIMENTOS ---</text:span></text:p>
      <text:p text:style-name="P1"><text:span text:style-name="T2">[ ] Temperatura del refrigerador (en grados Fahrenheit)</text:span></text:p>
      <text:p text:style-name="P1"><text:span text:style-name="T2">[ ] Temperatura del congelador (en grados Fahrenheit)</text:span></text:p>
      <text:p text:style-name="P1"><text:span text:style-name="T2">[ ] ¿Se utiliza algún sistema de etiquetado de fechas? (Primero en entrar, primero en salir (PEPS), Rotación de fechas)</text:span></text:p>
      <text:p text:style-name="P1"><text:span text:style-name="T2">[ ] Notas sobre la rotación de los alimentos/artículos desechados.</text:span></text:p>
      <text:p text:style-name="P1"><text:span text:style-name="T2">[ ] ¿Cuál es el estado del área de almacenamiento seco? (Limpio y seco., Ligera humedad., Humedad considerable: investigar.)</text:span></text:p>
      <text:p text:style-name="P1"><text:span text:style-name="T2">[ ] Verifique que los siguientes elementos se almacenan correctamente (seleccione todas las opciones que correspondan): (Carnes crudas (estante inferior), Productos lácteos, Frutas y verduras, Alimentos listos para consumir., ¿Se indican claramente los alérgenos?)</text:span></text:p>
      <text:p text:style-name="P1"><text:span text:style-name="T2">[ ] Fecha de la última limpieza a fondo de los refrigeradores.</text:span></text:p>
      <text:p text:style-name="P1"><text:span text:style-name="T2">[ ] ¿Cuál es el estado del embalaje de los alimentos? (Intacto, Dañado: revisar el contenido.)</text:span></text:p>
      <text:p text:style-name="P1"/>
      <text:p text:style-name="P1"><text:span text:style-name="T1">--- SUPERFICIES DE TRABAJO Y EQUIPOS ---</text:span></text:p>
      <text:p text:style-name="P1"><text:span text:style-name="T2">[ ] Temperatura del agua del lavavajillas (en grados Fahrenheit)</text:span></text:p>
      <text:p text:style-name="P1"><text:soft-page-break/><text:span text:style-name="T2">[ ] Se ha verificado la calibración de la temperatura del horno (en grados Fahrenheit).</text:span></text:p>
      <text:p text:style-name="P1"><text:span text:style-name="T2">[ ] Nivel de grasa en la placa de cocción (Limpio, Ligeramente grasiento., Sucio, con grasa: necesita limpieza.)</text:span></text:p>
      <text:p text:style-name="P1"><text:span text:style-name="T2">[ ] Preparación de la superficie (tablas de cortar, encimeras) (Limpio y desinfectado, Necesita limpieza.)</text:span></text:p>
      <text:p text:style-name="P1"><text:span text:style-name="T2">[ ] Notas sobre la limpieza del equipo (por ejemplo, equipo específico que requiere atención especial)</text:span></text:p>
      <text:p text:style-name="P1"><text:span text:style-name="T2">[ ] Estado de la batidora/licuadora (Limpio y seco, Ligeramente húmedo., Necesita limpieza.)</text:span></text:p>
      <text:p text:style-name="P1"><text:span text:style-name="T2">[ ] Temperatura del refrigerador (en grados Fahrenheit)</text:span></text:p>
      <text:p text:style-name="P1"/>
      <text:p text:style-name="P1"><text:span text:style-name="T1">--- GESTIÓN DE SUELOS Y RESIDUOS ---</text:span></text:p>
      <text:p text:style-name="P1"><text:span text:style-name="T2">[ ] Suciedad en el suelo: valoración (del 1 al 5, siendo 1 = mucha suciedad y 5 = impecable)</text:span></text:p>
      <text:p text:style-name="P1"><text:span text:style-name="T2">[ ] Describa cualquier tipo de suciedad o derrame que haya observado en el suelo, así como las medidas que se tomaron.</text:span></text:p>
      <text:p text:style-name="P1"><text:span text:style-name="T2">[ ] Número de contenedores de basura llenos.</text:span></text:p>
      <text:p text:style-name="P1"><text:span text:style-name="T2">[ ] Tipos de contenedores de basura vaciados (Marque todas las opciones que correspondan) (Residuos comunes, Materiales reciclables, Compostaje, Grasa/Aceite)</text:span></text:p>
      <text:p text:style-name="P1"><text:span text:style-name="T2">[ ] Número de separadores de grasa inspeccionados (si corresponde)</text:span></text:p>
      <text:p text:style-name="P1"><text:span text:style-name="T2">[ ] Observaciones sobre el estado del separador de grasas (si corresponde)</text:span></text:p>
      <text:p text:style-name="P1"><text:span text:style-name="T2">[ ] Cumplimiento de la normativa sobre gestión de residuos. (Cumple con las normas, Desviación menor, Desviación importante)</text:span></text:p>
      <text:p text:style-name="P1"/>
      <text:p text:style-name="P1"><text:span text:style-name="T1">--- LAVADO DE MANOS E HIGIENE PERSONAL ---</text:span></text:p>
      <text:p text:style-name="P1"><text:span text:style-name="T2">[ ] Última vez que se lavó las manos</text:span></text:p>
      <text:p text:style-name="P1"><text:span text:style-name="T2">[ ] Se observó la técnica de lavado de manos. (Correcto (lavado durante al menos 20 segundos, con agua y jabón, y secado adecuado)., Necesita mejoras., Incorrecto)</text:span></text:p>
      <text:p text:style-name="P1"><text:span text:style-name="T2">[ ] Número de lavados de manos observados entre el personal.</text:span></text:p>
      <text:p text:style-name="P1"><text:span text:style-name="T2">[ ] Limpieza de los lavabos para lavarse las manos (Limpio e higiénico, Necesita limpieza., Inaceptable)</text:span></text:p>
      <text:p text:style-name="P1"><text:span text:style-name="T2">[ ] Disponibilidad de jabón de manos/desinfectante para manos (Completamente surtido., Existencias limitadas, Vacío)</text:span></text:p>
      <text:p text:style-name="P1"><text:span text:style-name="T2">[ ] Observaciones sobre el lavado de manos y las prácticas de higiene (si las hubiera)</text:span></text:p>
      <text:p text:style-name="P1"/>
      <text:p text:style-name="P1"><text:span text:style-name="T1">--- CONTROL DE PLAGAS ---</text:span></text:p>
      <text:p text:style-name="P1"><text:span text:style-name="T2">[ ] ¿Hay señales de la presencia de roedores? (No., Se encontraron excrementos., Marcas de mordeduras, Avistamiento de roedores vivos)</text:span></text:p>
      <text:p text:style-name="P1"><text:soft-page-break/><text:span text:style-name="T2">[ ] ¿Hay indicios de la presencia de insectos? (No., Hormigas, Cucarachas, Moscas, Otro (especificar))</text:span></text:p>
      <text:p text:style-name="P1"><text:span text:style-name="T2">[ ] Si se observa algún otro tipo de insecto, sírvase describirlo:</text:span></text:p>
      <text:p text:style-name="P1"><text:span text:style-name="T2">[ ] Número de trampas revisadas hoy:</text:span></text:p>
      <text:p text:style-name="P1"><text:span text:style-name="T2">[ ] Estado de la trampa (marque todas las opciones que correspondan): (Sin trampas., Una trampa., Múltiples capturas, Es necesario volver a colocar la trampa.)</text:span></text:p>
      <text:p text:style-name="P1"><text:span text:style-name="T2">[ ] Describa cualquier hallazgo o inquietud inusual:</text:span></text:p>
      <text:p text:style-name="P1"><text:span text:style-name="T2">[ ] Fecha del último servicio profesional de control de plagas:</text:span></text:p>
      <text:p text:style-name="P1"/>
      <text:p text:style-name="P1"><text:span text:style-name="T1">--- GESTIÓN DE PRODUCTOS QUÍMICOS ---</text:span></text:p>
      <text:p text:style-name="P1"><text:span text:style-name="T2">[ ] Cantidad de detergente para lavar platos que queda (galones)</text:span></text:p>
      <text:p text:style-name="P1"><text:span text:style-name="T2">[ ] Cantidad restante de desinfectante (galones)</text:span></text:p>
      <text:p text:style-name="P1"><text:span text:style-name="T2">[ ] Concentración de la solución desinfectante (verificar con tiras de prueba) (Dentro del rango aceptable., Demasiado diluido: ajuste la concentración., Demasiado concentrado: ajuste la dilución.)</text:span></text:p>
      <text:p text:style-name="P1"><text:span text:style-name="T2">[ ] ¿Se utiliza hoy en día lejía o una solución cuaternaria? (Sí., No.)</text:span></text:p>
      <text:p text:style-name="P1"><text:span text:style-name="T2">[ ] Notas sobre el uso o los problemas relacionados con los productos químicos (por ejemplo, fugas, derrames).</text:span></text:p>
      <text:p text:style-name="P1"><text:span text:style-name="T2">[ ] Fecha del último inventario de productos químicos</text:span></text:p>
      <text:p text:style-name="P1"><text:span text:style-name="T2">[ ] ¿Está la hoja de datos de seguridad (SDS) disponible y accesible? (Sí, No.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hospitality/daily-kitchen-sanitation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6:44.557000000</meta:creation-date>
    <dc:date>2026-08-22T13:06:44.557000000</dc:date>
    <meta:document-statistic meta:table-count="0" meta:image-count="0" meta:object-count="0" meta:page-count="3" meta:paragraph-count="61" meta:word-count="785" meta:character-count="5069" meta:non-whitespace-character-count="4345"/>
    <meta:generator>LibreOffice/24.2.7.2$Linux_X86_64 LibreOffice_project/420$Build-2</meta:generator>
  </office:meta>
</office:document-meta>
</file>