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5.0055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9b463ad9ba2f15e00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gendamento e atendimento de pacie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 Livro de Agendamentos Diári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novos pacientes agendados para hoje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acientes existentes com consultas agendadas para hoje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se o script da saudação diária foi seguido. (SELECTION options: Sim., Não., Não aplicáve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r se o protocolo da lista de espera foi seguido? (SELECTION options: Sim, Não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ário da Inspeção Diária de Limpeza da Área de Recep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quaisquer problemas de agendamento ou preocupações dos paciente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cedimentos Clínicos e Esteriliz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e esterilização do conjunto de instrument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iclos de autoclavagem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Validação da Autoclave Utilizado (SELECTION options: Indicador Biológico, Indicador Químico, Indicador Físic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tocolo de Desinfeção de Superfícies Aplicado (SELECTION options: Desinfetante registrado na EPA A, Desinfetante registado na EPA, modelo B., Protocolo Padrão para as Instalaçõ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desempenho ou problemas da autoclave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verificação de equipamentos de proteção individual (EPI) (SELECTION options: Luvas, Máscara, Bata, Proteção para os olh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a limpeza do sistema de refrigeraçã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e todas as observações incomuns durante o processo de esterilização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Inventário e Realização de Pedi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atual: Óxido nitros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Mínimo de Stock: Materiais de Impressã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último pedido: Luvas descartávei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a encomendar: seringas (tamanho 3 m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necedor Preferencial: Empresa Local de Fornecimento de Materiais Odontológicos (SELECTION options: Fornecedor A, Fornecedor B, Fornecedor 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necessidades ou pedidos específicos para o próximo pedid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pedido (SELECTION options: Não alocado, Colocado(a), Recebido, Produto com encomenda pendent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: Comprimidos de amálgama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nutenção e Calibração de Equipamen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e calibração do equipamento de raios-X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gurações de exposição do aparelho de raios-X (mA, kVp, temp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manutenção do aparelho de limpeza ultrassónic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a manutenção do aparelho de limpeza ultrassónico (por exemplo, reparações, ajuste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alidação e Teste da Autoclav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ltados dos testes de validação da autoclave (por exemplo, testes de esporo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ltado do teste de RPM do contraângulo odontológic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lubrificação da peça de mão (SELECTION options: Lubrificado, Não lubrificad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cedimentos Financeiros e de Fatur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Reivindicações Submetida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edidos Neg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total dos saldos pendentes dos paciente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processamento de pagamentos verificado? (SELECTION options: Cartão de crédito/débito, Verificar, Dinheiro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Verificação do Segur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eventuais discrepâncias na fatura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 cópia de segurança do sistema de registo clínico eletrónico/faturação foi concluída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tal de Saldos Pendentes de Pacientes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ormidade Regulatória 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conclusão do treinamento sobre a HIPA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quência das inspeções dos extintores (em mes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e Conformidade com a OSHA (SELECTION options: Em conformidade., Necessita de melhorias., Não está em conformidad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cos de segurança identificados (Marque todas as opções aplicáveis) (SELECTION options: Pisos Escorregadios, Iluminação inadequada, Riscos Elétricos, Objetos Afiados, Ventilação inadequad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o do Plano de Ação de Emergência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a última garrafa de gás medicinal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o do Incidente de Segurança Recente e das Ações Corretiv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Programa de Segurança Radiológica (SELECTION options: Ativo, Em análise., Suspens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municação com o Paciente e Registr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 Registo de Comunicações com o Pacien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 feedback dos pacientes (comentários/reclamações recente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e Confirmação do Treinamento HIPAA (Todos os Colaboradores) (SELECTION options: Concluído, Em andamento., Necessita de conclus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mulários de Consentimento do Paciente (Exemplo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registos de comunicação com pacientes analisados neste período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tualização da política de privacidade do pacient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s desafios/melhorias na comunicação com os paciente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rmação e desempenho dos colaborado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conclusão do treinamento sobre a HIPA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formação sobre o cumprimento das normas da OSH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réditos de Formação Contínua Obtidos (Último An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s de especialização/formação (selecione todas as que se aplicam) (SELECTION options: Assistência Odontológica, Higiene oral, Odontologia (Clínica Geral), Endodontia, Cirurgia Oral, Odontopediatria, Radiologia, Controlo de infeçõ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comentários mais recentes da avaliação de desempenh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Desempenho Atual (SELECTION options: Supera as expectativas, Atende às expectativas., Precisa de melhoria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a Certificação/Licença (se aplicável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gurança do escritório e preparação para emergênci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 sistema de seguranç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quência das Inspeções dos Extintores (em mes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s procedimentos de emergência estão afixados? (SELECTION options: Sim – Claramente visível, Sim – Publicado eletronicamente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brevemente como a lista de contactos de emergência é distribuída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posição do kit de primeiros socorro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tocolo de Segurança do Edifício (SELECTION options: Introdução de dados através do teclado numérico, Triagem na receção, Câmaras de segurança, Nenhu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o Plano de Ação de Emergência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rketing e Fidelização de Pacie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novos pedidos de informação de pacientes neste mê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de Retenção de Pacientes (%), Último Trimestr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s da Campanha de Marketing Atual (SELECTION options: Redes Sociais, Marketing por E-mail, Programa de Indicação, Publicidade Local, Otimização de sites para motores de busca (SE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 desempenho da campanha de marketing mais recente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pesquisa de satisfação do pacient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ais de Marketing Atualmente Utilizados (SELECTION options: Facebook, Instagram, Google Ads, Boletim informativo por e-mail, Eventos da Comunidade Lo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feedback dos pacientes em relação ao marketing.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9" meta:object-count="0"/>
    <meta:generator>LibreOffice/24.2.7.2$Linux_X86_64 LibreOffice_project/420$Build-2</meta:generator>
  </office:meta>
</office:document-meta>
</file>