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END-TO-END EVENT LIFECYCLE MANAGEMENT WORKFLOW</text:span></text:p>
      <text:p text:style-name="P1"/>
      <text:p text:style-name="P1"><text:span text:style-name="T2">Created by ChecklistGuro (https://checklistguro.com)</text:span></text:p>
      <text:p text:style-name="P1"/>
      <text:p text:style-name="P1"><text:span text:style-name="T2">[ ] Initialize Event Request: Create a new entry in the 'Event Request' data model to initiate the lifecycle.</text:span></text:p>
      <text:p text:style-name="P1"><text:span text:style-name="T2">[ ] Assign Event Planner: Create a task for the Event Management team to review the initial request.</text:span></text:p>
      <text:p text:style-name="P1"><text:span text:style-name="T2">[ ] Update Request Status to 'Under Review': Update the status field of the Event Request entry.</text:span></text:p>
      <text:p text:style-name="P1"><text:span text:style-name="T2">[ ] Fetch Venue Availability: Retrieve entries from the 'Venues' data model to check for available dates.</text:span></text:p>
      <text:p text:style-name="P1"><text:span text:style-name="T2">[ ] Calculate Estimated Budget: Calculate the initial budget estimate based on attendee count and venue base cost.</text:span></text:p>
      <text:p text:style-name="P1"><text:span text:style-name="T2">[ ] Venue Selection Task: Create a task for the logistics officer to finalize the venue choice.</text:span></text:p>
      <text:p text:style-name="P1"><text:span text:style-name="T2">[ ] Create Venue Booking Record: Create an entry in the 'Bookings' data model linked to the selected venue.</text:span></text:p>
      <text:p text:style-name="P1"><text:span text:style-name="T2">[ ] Update Event Logistics: Update the 'Event Logistics' entry with confirmed venue and date details.</text:span></text:p>
      <text:p text:style-name="P1"><text:span text:style-name="T2">[ ] Vendor Procurement: Create tasks for sourcing catering, AV, and decor vendors.</text:span></text:p>
      <text:p text:style-name="P1"><text:span text:style-name="T2">[ ] Retrieve Vendor Quotes: Get all entries from 'Vendor Quotes' associated with the current event.</text:span></text:p>
      <text:p text:style-name="P1"><text:span text:style-name="T2">[ ] Sum Total Vendor Costs: Aggregate the 'Price' property from all related Vendor Quote entries to find total cost.</text:span></text:p>
      <text:p text:style-name="P1"><text:span text:style-name="T2">[ ] Calculate Budget Variance: Subtract total vendor costs from the allocated event budget.</text:span></text:p>
      <text:p text:style-name="P1"><text:span text:style-name="T2">[ ] Final Budget Approval: Create a task for the Finance Manager to approve the calculated expenditure.</text:span></text:p>
      <text:p text:style-name="P1"><text:span text:style-name="T2">[ ] Notify Stakeholders of Approval: Send an email to the event stakeholders confirming budget approval.</text:span></text:p>
      <text:p text:style-name="P1"><text:span text:style-name="T2">[ ] Update Event Status to 'Confirmed': Change the status of the Event Request entry to 'Confirmed'.</text:span></text:p>
      <text:p text:style-name="P1"><text:span text:style-name="T2">[ ] Send Invitations: Create a task for the communications team to distribute event invites.</text:span></text:p>
      <text:p text:style-name="P1"><text:span text:style-name="T2">[ ] Fetch Attendee List: Retrieve all entries from the 'Registrations' data model for the specific event.</text:span></text:p>
      <text:p text:style-name="P1"><text:span text:style-name="T2">[ ] Count Total Attendees: Aggregate the number of entries in the 'Registrations' model to get total headcount.</text:span></text:p>
      <text:p text:style-name="P1"><text:span text:style-name="T2">[ ] Send Event Reminder: Send an SMS reminder to all registered attendees 24 hours before the event.</text:span></text:p>
      <text:p text:style-name="P1"><text:span text:style-name="T2">[ ] Post-Event Wrap-up: Create a task to collect feedback and close the event lifecycle.</text:span></text:p>
      <text:p text:style-name="P1"><text:span text:style-name="T2">[ ] Generate Event Summary Report: Create a final report summarizing costs, attendance, and vendor performance.</text:span></text:p>
      <text:p text:style-name="P1"><text:soft-page-break/><text:span text:style-name="T2">[ ] Archive Event Data: Update the event entry status to 'Completed' and mark for archiving.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s://checklistguro.com/workflow-templates/event-planning-management/end-to-end-event-lifecycle-management-workflow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6-28T12:00:15.938000000</meta:creation-date>
    <dc:date>2026-06-28T12:00:15.938000000</dc:date>
    <meta:document-statistic meta:table-count="0" meta:image-count="0" meta:object-count="0" meta:page-count="2" meta:paragraph-count="28" meta:word-count="406" meta:character-count="2615" meta:non-whitespace-character-count="2237"/>
    <meta:generator>LibreOffice/24.2.7.2$Linux_X86_64 LibreOffice_project/420$Build-2</meta:generator>
  </office:meta>
</office:document-meta>
</file>