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0.8929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31bdd338bdb052b4d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Datensätze zuschneid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flanzdatum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gepflanzten Samen/Setzlinge pro Acre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üngemittelaufwand (Pfund pro Acr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Schädlings-/Krankheitsbeobacht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 Schädlingen/Krankheiten und Details zur Behandl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trag (Buschel/Acker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flanzensorte (SELECTION options: Variante A, Variante B, Variante C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 vom Einsatzort (vorher/nachher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estandsdaten für Nutztier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er-ID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burts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asse (SELECTION options: Holstein, Jersey, Angus, Herefor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 Gesundheit oder Verhalt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Imp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wicht (Pfund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(SELECTION options: Aktiv, Verkauft, Verstorbe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inanzunterlag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uttoeinkommen (Umsatz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sten der verkauften War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triebskost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reditrückzahlung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haltene Zins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ansaktions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Transak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ettogewinn/Nettoverlust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Wartungsprotokolle für Gerät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Wart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rätename/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triebszeiten/Kilometerstand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durchgeführten Wartungsarbeit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lkost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artungsart (SELECTION options: Vorbeugend, Reparieren, Überprüf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/Dokument anhänge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chaniker-Signatur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ingabe von Inventar- und Nutzungsdat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nge des Düngemittels A (in Pfund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nge des Herbizids B (Gallon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nge des Pestizids C (in Unz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Kaufs der Lizenz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argennummer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eferant (SELECTION options: Lieferant A, Lieferant B, Lieferant C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fwandmenge (Pfund pro Acr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Bewerbung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rbeitszeitnachweis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leistete Arbeitsstunden der Mitarbeiter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undenloh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uttogehalt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bzüge (Steuern, Versicherung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ettogehalt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Zah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tarbeiterrolle (SELECTION options: Landarbeiter, Gerätebediener, Vorgesetzt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merkungen/Kommentare (z. B. Überstunden, Schulung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kaufs- und Marketingdat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Verkäuf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amtumsatz aus Verkäuf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kaufskanal (SELECTION options: Direktverkauf (ab Hof), Bauernmarkt, Großhandel, Online-Shop, Gemeinschaftsgestützte Landwirtschaft (CSA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undenfeedback / Kommentar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Verkaufs-/Marketingstart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ingesetzte Marketingmaßnahmen (SELECTION options: Soziale Medien, E-Mail-Marketing, Lokale Werbung, Website-Aktualisierung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Website-Besuche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inhaltung gesetzlicher Vorschrift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Umweltprü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nformitätsstatus (z. B. konform, geringfügige Probleme, schwerwiegende Bedenken) (SELECTION options: Konform, Geringfügige Probleme, Wichtige Anliegen/Bedenk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Ergebnisse der Inspek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pie des Inspektionsbericht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nehmigungsnummer (z. B. Genehmigung zur Wasserentnahm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wendbare Vorschriften (Bitte wählen Sie alle zutreffenden aus) (SELECTION options: Bestimmungen zur Wasserverwendung, Gesetze zur Anwendung von Pestiziden, Einschränkungen bei der Verwendung von Düngemitteln, Richtlinien für das Management von tierischen Abfällen, Standards für die Zertifizierung von Bio-Produkt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blaufdatum wichtiger Genehmigungen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Wetterdat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Beobacht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obachtungszeitpunkt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geshöchsttemperatur (°C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ägliche Mindesttemperatur (°C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amt-Niederschlagsmenge (m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urchschnittliche Luftfeuchtigkeit (%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ndverhältnisse (SELECTION options: Ruhig, Leichte Brise, Leichte Brise, Starker Wi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ätzliche Anmerkungen/Beobachtunge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sicherungs- und Rechtsdokument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kumente zur Versicherungspolic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Ablaufs der Richtlini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öhe der Versicherungssumm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wichtigsten Richtlinienbestimmun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etverträge (falls zutreffend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ginndatum des Leasingvertrag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ddatum des Leasingvertrag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ftragsvereinbarungen (UPLOAD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91" meta:object-count="0"/>
    <meta:generator>LibreOffice/24.2.7.2$Linux_X86_64 LibreOffice_project/420$Build-2</meta:generator>
  </office:meta>
</office:document-meta>
</file>