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automatic-styles>
    <style:style style:name="co1" style:family="table-column">
      <style:table-column-properties fo:break-before="auto" style:column-width="17.2681in"/>
    </style:style>
    <style:style style:name="co2" style:family="table-column">
      <style:table-column-properties fo:break-before="auto" style:column-width="0.4752in"/>
    </style:style>
    <style:style style:name="co3" style:family="table-column">
      <style:table-column-properties fo:break-before="auto" style:column-width="0.4854in"/>
    </style:style>
    <style:style style:name="co4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</office:automatic-styles>
  <office:body>
    <office:spreadsheet>
      <table:calculation-settings table:automatic-find-labels="false" table:use-regular-expressions="false" table:use-wildcards="true"/>
      <table:table table:name="6a899ecfef26f66fcbc860a2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row table:style-name="ro1">
          <table:table-cell office:value-type="string" calcext:value-type="string">
            <text:p>Label</text:p>
          </table:table-cell>
          <table:table-cell office:value-type="string" calcext:value-type="string">
            <text:p>Value</text:p>
          </table:table-cell>
          <table:table-cell office:value-type="string" calcext:value-type="string">
            <text:p>Notes</text:p>
          </table:table-cell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Created by ChecklistGuro (https://checklistguro.com)</text:p>
          </table:table-cell>
          <table:table-cell table:number-columns-repeated="2"/>
        </table:table-row>
        <table:table-row table:style-name="ro1" table:number-rows-repeated="2">
          <table:table-cell table:number-columns-repeated="3"/>
        </table:table-row>
        <table:table-row table:style-name="ro1">
          <table:table-cell office:value-type="string" calcext:value-type="string">
            <text:p>Inhaltsplanung und Themenauswahl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onatliches Thema, Beginn: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geordnetes monatliches Thema (z. B. „Frühlingsblüten“, „Romantische Pastelltöne“)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chtige Termine und Feiertage, die hervorgehoben werden sollen (SELECTION options: Valentinstag, Muttertag, Ostern, Erntedankfest, Weihnachten, Sonstiges (bitte angeben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wickeln Sie mindestens drei Ideen für Inhalte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ielanzahl der Beiträge in diesem Monat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uptinhaltsschwerpunkt (z. B. Produktpräsentationen, Einblicke hinter die Kulissen, Kundengeschichten) (SELECTION options: Produktpräsentationen, Hinter den Kulissen, Kundenerfahrungen, Lehrmaterial (Blumenpflege)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Fotografie und Videografi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s Datum für die Dreharbeit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ginn der Dreharbeit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rehorte (LOCA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ferenzbilder/Moodboard (UPLOAD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chätzte Anzahl der Foto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Fotografischer Stil (z. B. hell und luftig, düster und stimmungsvoll) (SELECTION options: Hell und freundlich, Düster und stimmungsvoll, Natürliches Licht, Studio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Verfassen von Bildunterschriften und Verwenden von Hashtags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ntwurf für die erste Bildunterschrift verfass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arbeiten Sie die Bildunterschrift, um den gewünschten Ton und eine klarere Ausdrucksweise zu erzielen.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ählen Sie relevante Hashtag-Kategorien aus (z. B. #flowers, #localbusiness, #wedding). (SELECTION options: Blumen und Blumengestecke, Lokale Unternehmen und Gemeinschaft, Hochzeiten und Veranstaltungen, Saisonal &amp; für Feiertage, Bastelanleitungen und Tutorials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wichtigsten Hashtags (Konzentrieren Sie sich auf die Relevanz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sekundären/aufstrebenden Hashtag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e der wichtigsten Hashtag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Liste der wichtigsten/beliebtesten Hashtags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lattformspezifische Optimier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eitenverhältnis von Instagram-Beiträgen (SELECTION options: Quadratisch (1:1), Porträt (4:5), Landschaftsformat (16:9)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Instagram-Hashtags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Vorschau auf den Facebook-Post-Link (SELECTION options: Automatisch generieren, Anpasse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Schlüsselwörter für Pinterest-Boards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Optimale Posting-Zeiten auf TikTok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haltsformat (Facebook) (SELECTION options: Bild, Video, Link, Textbeitrag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Planung und Veröffentlichung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s Veröffentlichungsdatum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plante Veröffentlichungszeit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lattform (SELECTION options: Instagram, Facebook, Pinterest, TikTok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eitragsart (SELECTION options: Bild, Video, Karussell, Filmroll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ildunterschrift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ashtags (durch Komma getrennt) (SELECTION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Priorität der Beiträge (1–10) (NUMBER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Kundenbindung und Community-Management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beantworteten Kommentare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zahl der beantworteten Direktnachrichten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ton der Antworten (positiv, neutral, negativ) (SELECTION options: Positiv, Neutral, Negativ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Zusammenfassung häufig gestellter Fragen/Bedenken (TEXT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Community-Interaktion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eute aktiv verwaltete Plattformen (SELECTION options: Instagram, Facebook, Pinterest, TikTok, Andere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Leistungsüberwachung und -analys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Instagram-Likes (letzter Beitrag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Reichweite auf Facebook (letzte Woche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ebsite-Traffic von sozialen Medien (letzter Mona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Konversionsrate von Social-Media-Kanälen (letzter Monat) (NUMBER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Gesamtstimmung (positiv/neutral/negativ) (SELECTION options: Positiv, Neutral, Negativ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Analyseüberprüfung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ichtige Beobachtungen und Erkenntnisse (TEXT)</text:p>
          </table:table-cell>
          <table:table-cell table:number-columns-repeated="2"/>
        </table:table-row>
        <table:table-row table:style-name="ro1">
          <table:table-cell table:number-columns-repeated="3"/>
        </table:table-row>
        <table:table-row table:style-name="ro1">
          <table:table-cell office:value-type="string" calcext:value-type="string">
            <text:p>Rechtliches und Compliance (STEP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Überprüfung der Einhaltung des Urheberrechts (SELECTION options: Bestätigt – Alle Bilder und Inhalte sind lizenziert/Original., Überprüfung erforderlich – Mögliche Urheberrechtsprobleme festgestellt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Hinweis zu gesponserten Inhalten (SELECTION options: Die Kennzeichnung als gesponserter Beitrag ist in allen gesponserten Beiträgen deutlich sichtbar., Überprüfung erforderlich – Stellen Sie sicher, dass die erforderlichen Angaben korrekt und gut sichtbar sind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Einhaltung der Nutzungsbedingungen der Plattform (SELECTION options: Geprüft und entspricht den aktuellen Bedingungen., Überprüfung erforderlich – Mögliche Regelverletzung festgestellt.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Datum der letzten Überprüfung der Nutzungsbedingungen (DAT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Anmerkungen zu rechtlichen bzw. Compliance-bezogenen Fragen (TEXT)</text:p>
          </table:table-cell>
          <table:table-cell table:number-columns-repeated="2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font-size="10pt" fo:language="en" fo:country="US" style:font-name-asian="Noto Sans CJK SC" style:font-size-asian="10pt" style:language-asian="zh" style:country-asian="CN" style:font-name-complex="Noto Sans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DejaVu Sans'" style:font-family-generic-asian="system" style:font-pitch-asian="variable" style:font-size-asian="12pt" style:language-asian="zh" style:country-asian="CN" style:font-family-complex="'Noto Sans'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Liberation Sans" fo:font-family="'Liberation Sans'" style:font-family-generic="swiss" style:font-pitch="variable" fo:font-size="10pt" style:font-name-asian="Noto Sans CJK SC" style:font-family-asian="'Noto Sans CJK SC'" style:font-family-generic-asian="system" style:font-pitch-asian="variable" style:font-size-asian="10pt" style:font-name-complex="Noto Sans Devanagari" style:font-family-complex="'Noto Sans Devanagari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document-statistic meta:table-count="1" meta:cell-count="62" meta:object-count="0"/>
    <meta:generator>LibreOffice/24.2.7.2$Linux_X86_64 LibreOffice_project/420$Build-2</meta:generator>
  </office:meta>
</office:document-meta>
</file>