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8.5339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e9ef26f66fcbc861ed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Planificación de contenidos y tema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inicio del tema mensual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a general del mes (por ejemplo, la floración primaveral, los colores pastel románticos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s y festivos importantes que se destacarán (SELECTION options: Día de San Valentín, Día de la Madre, Pascua, Día de Acción de Gracias, Navidad, Otro (especifique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nera ideas para el contenido (mínimo 3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publicaciones objetivo para este mes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emas principales del contenido (por ejemplo, presentaciones de productos, contenido exclusivo, historias de clientes) (SELECTION options: Presentación de productos, Entre bastidores., Historias de nuestros clientes, Contenido educativo (cuidados de las plantas)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Fotografía y producción de víde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programada para la sesión de fotos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 de inicio de la grabació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ugar de rodaje.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mágenes de referencia / Tablero de inspiración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estimado de foto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stilo fotográfico (por ejemplo, luminoso y alegre, oscuro y melancólico) (SELECTION options: Luminoso y espacioso., Oscuro y melancólico., Luz natural, Estudio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dacción de leyendas y uso de etiquetas (hashtags)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dacta un borrador inicial del texto descriptiv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jore el texto del pie de foto para que sea más adecuado y claro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leccione las categorías de etiquetas relevantes (por ejemplo, #flores, #negociolocal, #boda) (SELECTION options: Flores y arreglos florales, Empresas y comunidad locales, Bodas y eventos, De temporada y para días festivos, Proyectos de bricolaje y tutoriale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hashtags principales (céntrese en la relevanci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etiquetas secundarias o de tendencia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sta de hashtags principal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sta de etiquetas o palabras clave secundarias o de tendencia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Optimización específica para cada plataforma.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lación de aspecto de las publicaciones de Instagram (SELECTION options: Cuadrado (1:1), Retrato (4:5), Formato panorámico (16:9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etiquetas de Instagram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ista previa del enlace de la publicación de Facebook (SELECTION options: Generación automática, Personaliza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alabras clave del tablero de Pinterest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rio óptimo para publicar en TikTok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rmato del contenido (Facebook) (SELECTION options: Imagen, Vídeo, Enlace, Publicación de texto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rogramación y publicación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publicación programada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ora programada de publicació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lataforma (SELECTION options: Instagram, Facebook, Pinterest, TikTok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ipo de publicación (SELECTION options: Imagen, Video, Carrusel, Carre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eyenda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tiquetas (separadas por comas) (SELEC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oridad de la publicación (del 1 al 10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Gestión de la interacción y la comunidad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comentarios a los que se ha respondido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Número de mensajes directos a los que se respondió.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ono general de las respuestas (positivo, neutro, negativo) (SELECTION options: Positivo, Neutral, Negativ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sumen de las preguntas y preocupaciones más frecuente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la última revisión de la interacción con la comunidad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lataformas que se gestionan activamente en la actualidad. (SELECTION options: Instagram, Facebook, Pinterest, TikTok, Otros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Seguimiento y análisis del rendimient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e gusta en Instagram (última publicación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lcance en Facebook (última semana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ráfico web procedente de las redes sociales (mes pasad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Tasa de conversión proveniente de las redes sociales (mes pasado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ntimiento general (positivo/neutral/negativo) (SELECTION options: Positivo, Neutral, Negativo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echa de la última revisión de las métricas.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ncipales observaciones y conclusione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Asuntos Legales y Cumplimiento Normativo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erificación del cumplimiento de las normas de derechos de autor (SELECTION options: Confirmado: todas las imágenes y el contenido son originales y cuentan con la licencia correspondiente., Se requiere revisión: se han identificado posibles problemas relacionados con los derechos de autor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formación sobre el contenido patrocinado. (SELECTION options: La información sobre la publicidad debe ser claramente visible en todas las publicaciones patrocinadas., Se requiere una revisión: asegúrese de que la información relevante se presente de forma clara y visible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Cumplimiento de los términos de servicio de la plataforma. (SELECTION options: Revisado y cumple con los términos vigentes., Se requiere una revisión: se ha identificado una posible infracción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Última fecha de revisión de los términos y condiciones del servicio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bservaciones sobre cuestiones legales y de cumplimiento normativo (TEXT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62" meta:object-count="0"/>
    <meta:generator>LibreOffice/24.2.7.2$Linux_X86_64 LibreOffice_project/420$Build-2</meta:generator>
  </office:meta>
</office:document-meta>
</file>