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LISTA DE VERIFICACIÓN PARA EL CONTENIDO DE LAS REDES SOCIALES DE UNA FLORISTERÍA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PLANIFICACIÓN DE CONTENIDOS Y TEMAS ---</text:span></text:p>
      <text:p text:style-name="P1"><text:span text:style-name="T2">[ ] Fecha de inicio del tema mensual</text:span></text:p>
      <text:p text:style-name="P1"><text:span text:style-name="T2">[ ] Tema general del mes (por ejemplo, la floración primaveral, los colores pastel románticos)</text:span></text:p>
      <text:p text:style-name="P1"><text:span text:style-name="T2">[ ] Fechas y festivos importantes que se destacarán (Día de San Valentín, Día de la Madre, Pascua, Día de Acción de Gracias, Navidad, Otro (especifique))</text:span></text:p>
      <text:p text:style-name="P1"><text:span text:style-name="T2">[ ] Genera ideas para el contenido (mínimo 3)</text:span></text:p>
      <text:p text:style-name="P1"><text:span text:style-name="T2">[ ] Número de publicaciones objetivo para este mes.</text:span></text:p>
      <text:p text:style-name="P1"><text:span text:style-name="T2">[ ] Temas principales del contenido (por ejemplo, presentaciones de productos, contenido exclusivo, historias de clientes) (Presentación de productos, Entre bastidores., Historias de nuestros clientes, Contenido educativo (cuidados de las plantas))</text:span></text:p>
      <text:p text:style-name="P1"/>
      <text:p text:style-name="P1"><text:span text:style-name="T1">--- FOTOGRAFÍA Y PRODUCCIÓN DE VÍDEO ---</text:span></text:p>
      <text:p text:style-name="P1"><text:span text:style-name="T2">[ ] Fecha programada para la sesión de fotos.</text:span></text:p>
      <text:p text:style-name="P1"><text:span text:style-name="T2">[ ] Hora de inicio de la grabación</text:span></text:p>
      <text:p text:style-name="P1"><text:span text:style-name="T2">[ ] Lugar de rodaje.</text:span></text:p>
      <text:p text:style-name="P1"><text:span text:style-name="T2">[ ] Imágenes de referencia / Tablero de inspiración</text:span></text:p>
      <text:p text:style-name="P1"><text:span text:style-name="T2">[ ] Número estimado de fotos</text:span></text:p>
      <text:p text:style-name="P1"><text:span text:style-name="T2">[ ] Estilo fotográfico (por ejemplo, luminoso y alegre, oscuro y melancólico) (Luminoso y espacioso., Oscuro y melancólico., Luz natural, Estudio)</text:span></text:p>
      <text:p text:style-name="P1"/>
      <text:p text:style-name="P1"><text:span text:style-name="T1">--- REDACCIÓN DE LEYENDAS Y USO DE ETIQUETAS (HASHTAGS) ---</text:span></text:p>
      <text:p text:style-name="P1"><text:span text:style-name="T2">[ ] Redacta un borrador inicial del texto descriptivo.</text:span></text:p>
      <text:p text:style-name="P1"><text:span text:style-name="T2">[ ] Mejore el texto del pie de foto para que sea más adecuado y claro.</text:span></text:p>
      <text:p text:style-name="P1"><text:span text:style-name="T2">[ ] Seleccione las categorías de etiquetas relevantes (por ejemplo, #flores, #negociolocal, #boda) (Flores y arreglos florales, Empresas y comunidad locales, Bodas y eventos, De temporada y para días festivos, Proyectos de bricolaje y tutoriales)</text:span></text:p>
      <text:p text:style-name="P1"><text:soft-page-break/><text:span text:style-name="T2">[ ] Número de hashtags principales (céntrese en la relevancia)</text:span></text:p>
      <text:p text:style-name="P1"><text:span text:style-name="T2">[ ] Número de etiquetas secundarias o de tendencia</text:span></text:p>
      <text:p text:style-name="P1"><text:span text:style-name="T2">[ ] Lista de hashtags principales</text:span></text:p>
      <text:p text:style-name="P1"><text:span text:style-name="T2">[ ] Lista de etiquetas o palabras clave secundarias o de tendencia</text:span></text:p>
      <text:p text:style-name="P1"/>
      <text:p text:style-name="P1"><text:span text:style-name="T1">--- OPTIMIZACIÓN ESPECÍFICA PARA CADA PLATAFORMA. ---</text:span></text:p>
      <text:p text:style-name="P1"><text:span text:style-name="T2">[ ] Relación de aspecto de las publicaciones de Instagram (Cuadrado (1:1), Retrato (4:5), Formato panorámico (16:9))</text:span></text:p>
      <text:p text:style-name="P1"><text:span text:style-name="T2">[ ] Número de etiquetas de Instagram</text:span></text:p>
      <text:p text:style-name="P1"><text:span text:style-name="T2">[ ] Vista previa del enlace de la publicación de Facebook (Generación automática, Personalizar)</text:span></text:p>
      <text:p text:style-name="P1"><text:span text:style-name="T2">[ ] Palabras clave del tablero de Pinterest</text:span></text:p>
      <text:p text:style-name="P1"><text:span text:style-name="T2">[ ] Horario óptimo para publicar en TikTok</text:span></text:p>
      <text:p text:style-name="P1"><text:span text:style-name="T2">[ ] Formato del contenido (Facebook) (Imagen, Vídeo, Enlace, Publicación de texto)</text:span></text:p>
      <text:p text:style-name="P1"/>
      <text:p text:style-name="P1"><text:span text:style-name="T1">--- PROGRAMACIÓN Y PUBLICACIÓN ---</text:span></text:p>
      <text:p text:style-name="P1"><text:span text:style-name="T2">[ ] Fecha de publicación programada</text:span></text:p>
      <text:p text:style-name="P1"><text:span text:style-name="T2">[ ] Hora programada de publicación</text:span></text:p>
      <text:p text:style-name="P1"><text:span text:style-name="T2">[ ] Plataforma (Instagram, Facebook, Pinterest, TikTok)</text:span></text:p>
      <text:p text:style-name="P1"><text:span text:style-name="T2">[ ] Tipo de publicación (Imagen, Video, Carrusel, Carrete)</text:span></text:p>
      <text:p text:style-name="P1"><text:span text:style-name="T2">[ ] Leyenda</text:span></text:p>
      <text:p text:style-name="P1"><text:span text:style-name="T2">[ ] Etiquetas (separadas por comas)</text:span></text:p>
      <text:p text:style-name="P1"><text:span text:style-name="T2">[ ] Prioridad de la publicación (del 1 al 10)</text:span></text:p>
      <text:p text:style-name="P1"/>
      <text:p text:style-name="P1"><text:span text:style-name="T1">--- GESTIÓN DE LA INTERACCIÓN Y LA COMUNIDAD ---</text:span></text:p>
      <text:p text:style-name="P1"><text:span text:style-name="T2">[ ] Número de comentarios a los que se ha respondido</text:span></text:p>
      <text:p text:style-name="P1"><text:span text:style-name="T2">[ ] Número de mensajes directos a los que se respondió.</text:span></text:p>
      <text:p text:style-name="P1"><text:span text:style-name="T2">[ ] Tono general de las respuestas (positivo, neutro, negativo) (Positivo, Neutral, Negativo)</text:span></text:p>
      <text:p text:style-name="P1"><text:soft-page-break/><text:span text:style-name="T2">[ ] Resumen de las preguntas y preocupaciones más frecuentes</text:span></text:p>
      <text:p text:style-name="P1"><text:span text:style-name="T2">[ ] Fecha de la última revisión de la interacción con la comunidad.</text:span></text:p>
      <text:p text:style-name="P1"><text:span text:style-name="T2">[ ] Plataformas que se gestionan activamente en la actualidad. (Instagram, Facebook, Pinterest, TikTok, Otros)</text:span></text:p>
      <text:p text:style-name="P1"/>
      <text:p text:style-name="P1"><text:span text:style-name="T1">--- SEGUIMIENTO Y ANÁLISIS DEL RENDIMIENTO ---</text:span></text:p>
      <text:p text:style-name="P1"><text:span text:style-name="T2">[ ] Me gusta en Instagram (última publicación)</text:span></text:p>
      <text:p text:style-name="P1"><text:span text:style-name="T2">[ ] Alcance en Facebook (última semana)</text:span></text:p>
      <text:p text:style-name="P1"><text:span text:style-name="T2">[ ] Tráfico web procedente de las redes sociales (mes pasado)</text:span></text:p>
      <text:p text:style-name="P1"><text:span text:style-name="T2">[ ] Tasa de conversión proveniente de las redes sociales (mes pasado)</text:span></text:p>
      <text:p text:style-name="P1"><text:span text:style-name="T2">[ ] Sentimiento general (positivo/neutral/negativo) (Positivo, Neutral, Negativo)</text:span></text:p>
      <text:p text:style-name="P1"><text:span text:style-name="T2">[ ] Fecha de la última revisión de las métricas.</text:span></text:p>
      <text:p text:style-name="P1"><text:span text:style-name="T2">[ ] Principales observaciones y conclusiones</text:span></text:p>
      <text:p text:style-name="P1"/>
      <text:p text:style-name="P1"><text:span text:style-name="T1">--- ASUNTOS LEGALES Y CUMPLIMIENTO NORMATIVO ---</text:span></text:p>
      <text:p text:style-name="P1"><text:span text:style-name="T2">[ ] Verificación del cumplimiento de las normas de derechos de autor (Confirmado: todas las imágenes y el contenido son originales y cuentan con la licencia correspondiente., Se requiere revisión: se han identificado posibles problemas relacionados con los derechos de autor.)</text:span></text:p>
      <text:p text:style-name="P1"><text:span text:style-name="T2">[ ] Información sobre el contenido patrocinado. (La información sobre la publicidad debe ser claramente visible en todas las publicaciones patrocinadas., Se requiere una revisión: asegúrese de que la información relevante se presente de forma clara y visible.)</text:span></text:p>
      <text:p text:style-name="P1"><text:span text:style-name="T2">[ ] Cumplimiento de los términos de servicio de la plataforma. (Revisado y cumple con los términos vigentes., Se requiere una revisión: se ha identificado una posible infracción.)</text:span></text:p>
      <text:p text:style-name="P1"><text:span text:style-name="T2">[ ] Última fecha de revisión de los términos y condiciones del servicio</text:span></text:p>
      <text:p text:style-name="P1"><text:span text:style-name="T2">[ ] Observaciones sobre cuestiones legales y de cumplimiento normativo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flower-shop-management/flower-shop-social-media-content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45.573000000</meta:creation-date>
    <dc:date>2026-08-22T13:06:45.573000000</dc:date>
    <meta:document-statistic meta:table-count="0" meta:image-count="0" meta:object-count="0" meta:page-count="3" meta:paragraph-count="64" meta:word-count="735" meta:character-count="4679" meta:non-whitespace-character-count="4008"/>
    <meta:generator>LibreOffice/24.2.7.2$Linux_X86_64 LibreOffice_project/420$Build-2</meta:generator>
  </office:meta>
</office:document-meta>
</file>