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0.2228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9ef26f66fcbc85ea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ersonnel Hygiene &amp; Traini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Hygiene Training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 Certification Level (SELECTION options: Basic, Intermediate, Advanc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pics Covered (SELECTION options: Hand Washing Protocols, Cross-Contamination Prevention, Personal Protective Equipment (PPE), Sanitization Procedur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tructor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aining Certificate Upload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mployee Acknowledgment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acility Design &amp; Infrastructur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cility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rastructure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cility Address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tal Floor Area (sq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vailable Utilities (SELECTION options: Electricity, Water Supply, Gas Line, High-Speed Internet, Waste Manageme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loor Plan Blueprin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Infrastructure Inspection Date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leaning &amp; Sanitation Protocol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eaning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eaning Frequency (SELECTION options: Daily, Weekly, Monthly, As Need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eas Sanitized (SELECTION options: Floors, Work Surfaces, Equipment, Restrooms, High-Touch Point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eaning Agent Use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lution Ratio (if applicabl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eaning Notes/Observa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hoto of Cleaned Area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nitation Office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quipment &amp; Tool Maintena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Maintenance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ment Status (SELECTION options: Operational, Needs Repair, Out of Servic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ment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intenance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xt Inspection Due (Day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rvice Report/Invoic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ian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nvironmental &amp; Air Quality Contro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itoring Site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te Coordinates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mpling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M2.5 Concentration (µg/m³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2 Levels (pp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ir Quality Status (SELECTION options: Good, Moderate, Unhealthy, Hazardou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tion No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b Analysis Report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est Control 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pec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t Type Identified (SELECTION options: Rodents, Insects (Ants, Roaches, etc.), Birds, None Detect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eatment Applied (SELECTION options: Baiting, Spraying, Trapping, Sealing Entry Point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ed Findings and Observa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emical Concentration (pp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vidence Photo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ian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aw Material &amp; Inventory Handli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 Category (SELECTION options: Chemical, Metal, Plastic, Packagi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ty Receive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it of Measure (UNI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rival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orage Warehouse/Bin ID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tch Certificate / COA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ceive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Waste Management &amp; Disposa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posal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aste Category (SELECTION options: Hazardous, Non-Hazardous, Recyclable, Organi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ty Disposed (kg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posal Method Detai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posal Certificate/Manifes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thorized Supervisor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ation &amp; Record Keepi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of Documenta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Reference Numb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Type (SELECTION options: Report, Invoice, Permit, Contrac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mary of Record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Supporting Documen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thorized Signature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6" meta:object-count="0"/>
    <meta:generator>LibreOffice/24.2.7.2$Linux_X86_64 LibreOffice_project/420$Build-2</meta:generator>
  </office:meta>
</office:document-meta>
</file>