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6.1319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fe886b463ad9ba2f15dd8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Preparação do quarto e procedimentos antes da chegada.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Prevista de Chegada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convidados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 de sala solicitado (SELECTION options: Padrão, De luxo, Pacote, Acessível, Outro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edidos especiais (por exemplo, entrada antecipada, berço) (SELECTION options: Pedido de entrada antecipada., Berço Necessário, Precisa-se de uma cama dobrável., Visualização Específica Solicitada, Nenhum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ações sobre a Reserva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da Sala (Antes da Chegada) (SELECTION options: Limpo, Necessita de limpeza., Manutenção Necessária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tas sobre manutenção (se aplicável)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Registo de entrada de visitante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me do(a) visitant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pelido do convidado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convidados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 de sala confirmado? (SELECTION options: Confirmado, Necessita de ajustes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e chegada (confirmada)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ora de chegada prevista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m alguma solicitação especial? (SELECTION options: Sim, Nã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talhes de Pedidos Especiais (se aplicável)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Atribuição de Salas e Gestão de Chave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 de Sala Atribuído (SELECTION options: Padrão, De luxo, Pacote, Quarto Acessível, Salas Conectada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a sala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dar atribuído (SELECTION options: Primeiro andar, 2.º Andar, 3.º Andar, 4.º andar, 5.º andar, Outro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 de chave/cartão de acesso (SELECTION options: Chave física, Cartão de Acesso, Chave móvel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a chave/cartão (se aplicável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edidos Especiais (Localização da Sala) (SELECTION options: Localização tranquila, Perto do elevador., Andar superior, Térreo, Nenhum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have/Cartão de acesso atribuído a: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Pagamento e Depósito de Segurança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alor Total da Reserva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alor do Depósito de Segurança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étodo de pagamento (SELECTION options: Cartão de crédito, Cartão de Débito, Dinheiro, Outro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o cartão de crédito (se aplicável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e validade (se aplicável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VV (se aplicável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me do titular do cartão (se aplicável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ódigo de Autorização (SELEC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ações sobre o pagamento (por exemplo, problemas de autorização, detalhes sobre reembolsos)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Boas-vindas e informações para convidados.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É oferecida uma bebida de boas-vindas?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ensagem de boas-vindas personalizada (se aplicável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s comodidades/serviços preferenciais foram confirmados? (SELECTION options: Sim., Nã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reve descrição das comodidades e serviços oferecidos pelo hotel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formações sobre a rede Wi-Fi fornecidas? (SELECTION options: Sim., Nã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ram distribuídos os seguintes materiais informativos relevantes (selecione todas as opções aplicáveis): (SELECTION options: Guia da Área Local, Menus de restaurantes, Brochura de Spa/Bem-estar, Calendário de Eventos, Informações sobre transpor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a Sala Atribuída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istem pedidos ou preocupações específicas dos convidados que devam ser registadas?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heck-out de visitante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ora agendada para o check-out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noites de estadia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edido de alteração do horário de saída? (SELECTION options: Sim., Nã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aldo Pendente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étodo de Pagamento Utilizado (SELECTION options: Cartão de crédito, Dinheiro, Cartão de Débito, Outro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mentários/Feedback de utilizadores convidado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mo está o estado do quarto no momento do check-out? (SELECTION options: Excelente, Bom., Justo, Ruim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ssinatura do Visitante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Verificação e preparação da sala para limpeza.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ifique se há danos (paredes, móveis, acessórios). (SELECTION options: Nenhum, Pequeno (risco superficial), Moderado (Chip, Dent), Significativo (Danificado, Ausente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ifique o funcionamento dos aparelhos (TV, ar condicionado, luzes, etc.). (SELECTION options: A funcionar corretamente., TV – Sem imagem, AC – Arrefecimento ineficiente., Luzes – Não funcionam, Outro – (Especificar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tagem de itens do mini-bar (verificar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ações sobre o estado da sala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do tecido (toalhas, lençóis, almofadas) (SELECTION options: Limpo e Renovado, Manchado, Danificado, Ausente, Necessita de substituição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impeza geral (SELECTION options: Excelente, Bom., Justo/a, Ruim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ala protegida (janelas, portas) (SELECTION options: Sim., Não — Requer atenção.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Tarefas a serem realizadas após a saída.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aldo Final da Sala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istem valores em aberto? (SELECTION options: Sim., Nã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ações sobre a experiência do utilizador convidado (se aplicável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e partida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jetos perdidos e encontrados? (SELECTION options: Sim, Nã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ição do objeto perdido e encontrado (se aplicável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ceita Total Registada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ciliação do Folio concluída? (SELECTION options: Sim, Não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74" meta:object-count="0"/>
    <meta:generator>LibreOffice/24.2.7.2$Linux_X86_64 LibreOffice_project/420$Build-2</meta:generator>
  </office:meta>
</office:document-meta>
</file>