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REGISTO DE ENTRADA/SAÍDA DE VISITANTES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REPARAÇÃO DO QUARTO E PROCEDIMENTOS ANTES DA CHEGADA. ---</text:span></text:p>
      <text:p text:style-name="P1"><text:span text:style-name="T2">[ ] Data Prevista de Chegada</text:span></text:p>
      <text:p text:style-name="P1"><text:span text:style-name="T2">[ ] Número de convidados</text:span></text:p>
      <text:p text:style-name="P1"><text:span text:style-name="T2">[ ] Tipo de sala solicitado (Padrão, De luxo, Pacote, Acessível, Outros)</text:span></text:p>
      <text:p text:style-name="P1"><text:span text:style-name="T2">[ ] Pedidos especiais (por exemplo, entrada antecipada, berço) (Pedido de entrada antecipada., Berço Necessário, Precisa-se de uma cama dobrável., Visualização Específica Solicitada, Nenhum.)</text:span></text:p>
      <text:p text:style-name="P1"><text:span text:style-name="T2">[ ] Observações sobre a Reserva</text:span></text:p>
      <text:p text:style-name="P1"><text:span text:style-name="T2">[ ] Estado da Sala (Antes da Chegada) (Limpo, Necessita de limpeza., Manutenção Necessária)</text:span></text:p>
      <text:p text:style-name="P1"><text:span text:style-name="T2">[ ] Notas sobre manutenção (se aplicável)</text:span></text:p>
      <text:p text:style-name="P1"/>
      <text:p text:style-name="P1"><text:span text:style-name="T1">--- REGISTO DE ENTRADA DE VISITANTES ---</text:span></text:p>
      <text:p text:style-name="P1"><text:span text:style-name="T2">[ ] Nome do(a) visitante</text:span></text:p>
      <text:p text:style-name="P1"><text:span text:style-name="T2">[ ] Apelido do convidado</text:span></text:p>
      <text:p text:style-name="P1"><text:span text:style-name="T2">[ ] Número de convidados</text:span></text:p>
      <text:p text:style-name="P1"><text:span text:style-name="T2">[ ] Tipo de sala confirmado? (Confirmado, Necessita de ajustes.)</text:span></text:p>
      <text:p text:style-name="P1"><text:span text:style-name="T2">[ ] Data de chegada (confirmada)</text:span></text:p>
      <text:p text:style-name="P1"><text:span text:style-name="T2">[ ] Hora de chegada prevista</text:span></text:p>
      <text:p text:style-name="P1"><text:span text:style-name="T2">[ ] Tem alguma solicitação especial? (Sim, Não)</text:span></text:p>
      <text:p text:style-name="P1"><text:span text:style-name="T2">[ ] Detalhes de Pedidos Especiais (se aplicável)</text:span></text:p>
      <text:p text:style-name="P1"/>
      <text:p text:style-name="P1"><text:span text:style-name="T1">--- ATRIBUIÇÃO DE SALAS E GESTÃO DE CHAVES ---</text:span></text:p>
      <text:p text:style-name="P1"><text:soft-page-break/><text:span text:style-name="T2">[ ] Tipo de Sala Atribuído (Padrão, De luxo, Pacote, Quarto Acessível, Salas Conectadas)</text:span></text:p>
      <text:p text:style-name="P1"><text:span text:style-name="T2">[ ] Número da sala</text:span></text:p>
      <text:p text:style-name="P1"><text:span text:style-name="T2">[ ] Andar atribuído (Primeiro andar, 2.º Andar, 3.º Andar, 4.º andar, 5.º andar, Outros)</text:span></text:p>
      <text:p text:style-name="P1"><text:span text:style-name="T2">[ ] Tipo de chave/cartão de acesso (Chave física, Cartão de Acesso, Chave móvel)</text:span></text:p>
      <text:p text:style-name="P1"><text:span text:style-name="T2">[ ] Número da chave/cartão (se aplicável)</text:span></text:p>
      <text:p text:style-name="P1"><text:span text:style-name="T2">[ ] Pedidos Especiais (Localização da Sala) (Localização tranquila, Perto do elevador., Andar superior, Térreo, Nenhum.)</text:span></text:p>
      <text:p text:style-name="P1"><text:span text:style-name="T2">[ ] Chave/Cartão de acesso atribuído a:</text:span></text:p>
      <text:p text:style-name="P1"/>
      <text:p text:style-name="P1"><text:span text:style-name="T1">--- PAGAMENTO E DEPÓSITO DE SEGURANÇA ---</text:span></text:p>
      <text:p text:style-name="P1"><text:span text:style-name="T2">[ ] Valor Total da Reserva</text:span></text:p>
      <text:p text:style-name="P1"><text:span text:style-name="T2">[ ] Valor do Depósito de Segurança</text:span></text:p>
      <text:p text:style-name="P1"><text:span text:style-name="T2">[ ] Método de pagamento (Cartão de crédito, Cartão de Débito, Dinheiro, Outros)</text:span></text:p>
      <text:p text:style-name="P1"><text:span text:style-name="T2">[ ] Número do cartão de crédito (se aplicável)</text:span></text:p>
      <text:p text:style-name="P1"><text:span text:style-name="T2">[ ] Data de validade (se aplicável)</text:span></text:p>
      <text:p text:style-name="P1"><text:span text:style-name="T2">[ ] CVV (se aplicável)</text:span></text:p>
      <text:p text:style-name="P1"><text:span text:style-name="T2">[ ] Nome do titular do cartão (se aplicável)</text:span></text:p>
      <text:p text:style-name="P1"><text:span text:style-name="T2">[ ] Código de Autorização</text:span></text:p>
      <text:p text:style-name="P1"><text:span text:style-name="T2">[ ] Observações sobre o pagamento (por exemplo, problemas de autorização, detalhes sobre reembolsos)</text:span></text:p>
      <text:p text:style-name="P1"/>
      <text:p text:style-name="P1"><text:span text:style-name="T1">--- BOAS-VINDAS E INFORMAÇÕES PARA CONVIDADOS. ---</text:span></text:p>
      <text:p text:style-name="P1"><text:span text:style-name="T2">[ ] É oferecida uma bebida de boas-vindas?</text:span></text:p>
      <text:p text:style-name="P1"><text:span text:style-name="T2">[ ] Mensagem de boas-vindas personalizada (se aplicável)</text:span></text:p>
      <text:p text:style-name="P1"><text:span text:style-name="T2">[ ] As comodidades/serviços preferenciais foram confirmados? (Sim., Não)</text:span></text:p>
      <text:p text:style-name="P1"><text:span text:style-name="T2">[ ] Breve descrição das comodidades e serviços oferecidos pelo hotel.</text:span></text:p>
      <text:p text:style-name="P1"><text:span text:style-name="T2">[ ] Informações sobre a rede Wi-Fi fornecidas? (Sim., Não)</text:span></text:p>
      <text:p text:style-name="P1"><text:span text:style-name="T2">[ ] Foram distribuídos os seguintes materiais informativos relevantes (selecione todas as opções aplicáveis): (Guia da Área Local, Menus de restaurantes, Brochura de Spa/Bem-estar, Calendário de Eventos, Informações sobre transporte)</text:span></text:p>
      <text:p text:style-name="P1"><text:soft-page-break/><text:span text:style-name="T2">[ ] Número da Sala Atribuída</text:span></text:p>
      <text:p text:style-name="P1"><text:span text:style-name="T2">[ ] Existem pedidos ou preocupações específicas dos convidados que devam ser registadas?</text:span></text:p>
      <text:p text:style-name="P1"/>
      <text:p text:style-name="P1"><text:span text:style-name="T1">--- CHECK-OUT DE VISITANTES ---</text:span></text:p>
      <text:p text:style-name="P1"><text:span text:style-name="T2">[ ] Hora agendada para o check-out.</text:span></text:p>
      <text:p text:style-name="P1"><text:span text:style-name="T2">[ ] Número de noites de estadia</text:span></text:p>
      <text:p text:style-name="P1"><text:span text:style-name="T2">[ ] Pedido de alteração do horário de saída? (Sim., Não)</text:span></text:p>
      <text:p text:style-name="P1"><text:span text:style-name="T2">[ ] Saldo Pendente</text:span></text:p>
      <text:p text:style-name="P1"><text:span text:style-name="T2">[ ] Método de Pagamento Utilizado (Cartão de crédito, Dinheiro, Cartão de Débito, Outros)</text:span></text:p>
      <text:p text:style-name="P1"><text:span text:style-name="T2">[ ] Comentários/Feedback de utilizadores convidados</text:span></text:p>
      <text:p text:style-name="P1"><text:span text:style-name="T2">[ ] Como está o estado do quarto no momento do check-out? (Excelente, Bom., Justo, Ruim)</text:span></text:p>
      <text:p text:style-name="P1"><text:span text:style-name="T2">[ ] Assinatura do Visitante</text:span></text:p>
      <text:p text:style-name="P1"/>
      <text:p text:style-name="P1"><text:span text:style-name="T1">--- VERIFICAÇÃO E PREPARAÇÃO DA SALA PARA LIMPEZA. ---</text:span></text:p>
      <text:p text:style-name="P1"><text:span text:style-name="T2">[ ] Verifique se há danos (paredes, móveis, acessórios). (Nenhum, Pequeno (risco superficial), Moderado (Chip, Dent), Significativo (Danificado, Ausente))</text:span></text:p>
      <text:p text:style-name="P1"><text:span text:style-name="T2">[ ] Verifique o funcionamento dos aparelhos (TV, ar condicionado, luzes, etc.). (A funcionar corretamente., TV – Sem imagem, AC – Arrefecimento ineficiente., Luzes – Não funcionam, Outro – (Especificar))</text:span></text:p>
      <text:p text:style-name="P1"><text:span text:style-name="T2">[ ] Contagem de itens do mini-bar (verificar)</text:span></text:p>
      <text:p text:style-name="P1"><text:span text:style-name="T2">[ ] Observações sobre o estado da sala</text:span></text:p>
      <text:p text:style-name="P1"><text:span text:style-name="T2">[ ] Estado do tecido (toalhas, lençóis, almofadas) (Limpo e Renovado, Manchado, Danificado, Ausente, Necessita de substituição.)</text:span></text:p>
      <text:p text:style-name="P1"><text:span text:style-name="T2">[ ] Limpeza geral (Excelente, Bom., Justo/a, Ruim)</text:span></text:p>
      <text:p text:style-name="P1"><text:span text:style-name="T2">[ ] Sala protegida (janelas, portas) (Sim., Não — Requer atenção.)</text:span></text:p>
      <text:p text:style-name="P1"/>
      <text:p text:style-name="P1"><text:span text:style-name="T1">--- TAREFAS A SEREM REALIZADAS APÓS A SAÍDA. ---</text:span></text:p>
      <text:p text:style-name="P1"><text:span text:style-name="T2">[ ] Saldo Final da Sala</text:span></text:p>
      <text:p text:style-name="P1"><text:span text:style-name="T2">[ ] Existem valores em aberto? (Sim., Não)</text:span></text:p>
      <text:p text:style-name="P1"><text:span text:style-name="T2">[ ] Observações sobre a experiência do utilizador convidado (se aplicável)</text:span></text:p>
      <text:p text:style-name="P1"><text:soft-page-break/><text:span text:style-name="T2">[ ] Data de partida</text:span></text:p>
      <text:p text:style-name="P1"><text:span text:style-name="T2">[ ] Objetos perdidos e encontrados? (Sim, Não)</text:span></text:p>
      <text:p text:style-name="P1"><text:span text:style-name="T2">[ ] Descrição do objeto perdido e encontrado (se aplicável)</text:span></text:p>
      <text:p text:style-name="P1"><text:span text:style-name="T2">[ ] Receita Total Registada</text:span></text:p>
      <text:p text:style-name="P1"><text:span text:style-name="T2">[ ] Conciliação do Folio concluída? (Sim, Não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hospitality/guest-check-in-ou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17.971000000</meta:creation-date>
    <dc:date>2026-08-27T07:34:17.971000000</dc:date>
    <meta:document-statistic meta:table-count="0" meta:image-count="0" meta:object-count="0" meta:page-count="4" meta:paragraph-count="76" meta:word-count="702" meta:character-count="4422" meta:non-whitespace-character-count="3791"/>
    <meta:generator>LibreOffice/24.2.7.2$Linux_X86_64 LibreOffice_project/420$Build-2</meta:generator>
  </office:meta>
</office:document-meta>
</file>