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3.6118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99ea6ef26f66fcbc85e75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Prerequisite Programs (PRPs) &amp; Sanitation Standard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spection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duction Area/Facility Zone (LOCA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anitation Areas Inspected (SELECTION options: Receiving Dock, Processing Area, Storage/Cold Room, Packaging Station, Waste Disposal Area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est Control Status (SELECTION options: Compliant, Non-Compliant, Action Require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leaning Verification Note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rrective Actions Taken for Sanitation Deviation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Upload Cleaning Log/Sanitation Certificate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ality Supervisor Sign-off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Hazard Analysis &amp; Risk Assessment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cess Step Nam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otential Hazard Categories (SELECTION options: Biological (Bacteria, Viruses, Parasites), Chemical (Cleaning agents, Pesticides, Allergens), Physical (Metal, Glass, Plastic, Wood), Radiological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azard Descriptio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isk Severity Level (SELECTION options: Low, Medium, High, Critical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ikelihood of Occurrence (SELECTION options: Rare, Unlikely, Possible, Frequen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isk Score (Severity x Likelihood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pporting Evidence/Photos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ssessor Approval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itical Control Point (CCP) Identificatio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CP Identification Nam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azard Category (SELECTION options: Biological, Chemical, Physical, Allerge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azard Descriptio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duction Line/Area (LOCA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ssociated Process Steps (SELECTION options: Receiving, Storage, Preparation, Processing, Packaging, Dispatch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low Diagram Reference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ality Assurance Approval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itical Limits Establishment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ritical Limit Parameter Name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inimum Safety Threshold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aximum Safety Threshold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easurement Unit (SELECTION options: Celsius (°C), Fahrenheit (°F), pH Level, Seconds/Minutes, Pressure (PSI/Bar), Weight (g/kg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viation Protocol Summary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A Manager Approval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Monitoring Procedures &amp; Surveillanc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onitoring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onitoring Tim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ritical Control Point (CCP) Being Monitored (SELECTION options: Receiving/Inbound Inspection, Storage Temperature Control, Cooking/Thermal Processing, Chilling/Cooling Phase, Metal Detection/X-Ray Inspec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easured Value (e.g., Temperature, pH, or Weight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ompliance Status (SELECTION options: Within Critical Limits, Outside Critical Limits (Deviation Detected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tions or Deviation Detail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ersonnel Signature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orrective Actions &amp; Deviation Management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e of Deviation Occurrenc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ype of Deviation (SELECTION options: Temperature Breach, Contamination Detected, Equipment Malfunction, Packaging Failure, Oth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etailed Description of Deviatio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mmediate Corrective Action Tak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mpacted Product Batch/Lot Numbers (SELECTION options: Batch Quarantined, Batch Re-processed, Batch Discarded/Destroye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oot Cause Identified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pporting Evidence (Photos or Lab Reports)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ality Assurance Supervisor Approval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Verification &amp; Validation Activitie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ification Audit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ification Method Used (SELECTION options: Laboratory Analysis, On-site Physical Inspection, Review of Monitoring Logs, Equipment Calibration Check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arameters Verified (SELECTION options: Temperature Logs, Sanitation Records, Equipment Calibration, Supplier Certification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ummary of Findings &amp; Discrepancie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Upload Lab Results or Certificate of Analysis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Quality Assurance Lead Signature (SIGNATU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Record Keeping &amp; Documentation Control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udit/Inspection Date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oduction Line or Facility Zone (LOCA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ocumentation Status (SELECTION options: Complete, Incomplete, Missing/Not Applicabl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ocument Reference ID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iscrepancies or Missing Records Note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Upload Scanned Log Sheets or Evidence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uditor Verification Signature (SIGNATURE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69" meta:object-count="0"/>
    <meta:generator>LibreOffice/24.2.7.2$Linux_X86_64 LibreOffice_project/420$Build-2</meta:generator>
  </office:meta>
</office:document-meta>
</file>