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6.6138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33bdd338bdb052b4f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Überprüfung der Richtlinien und Verfahr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Überprüfung der Richtlini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ete Version der Richtlinie (SELECTION options: Version 1.0, Version 1.1, Version 2.0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aktuellen Richtlinienänder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pie der aktuellen Richtliniendokument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gänglichkeit der Richtlinien (SELECTION options: Online verfügbar, Auch in gedruckter Form erhältlich., Sowohl online als auch in gedruckter For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Mitarbeiter, die in den aktuellen Richtlinien geschult wurden.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kumentenprüf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Dokumenten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kürzlich vorgenommenen Änderungen an der Dokumenta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ispiel für eine Patientenakte (geschwärzt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geprüften Vorfallbericht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llständigkeit der Standardformulare (SELECTION options: Abgeschlossen, Größtenteils abgeschlossen, Verbesserungswürdi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Überprüfung der Aufbewahrungsrichtlinien für Patientenakt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aller festgestellten Lücken oder Unstimmigkeiten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Zugriffskontroll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thentifizierungsmethode (SELECTION options: Benutzername/Passwort, Mehrfaktorauthentifizierung (MFA), Biometri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Benutzer mit Administratorrecht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nzugriffsbeschränkungen angewendet (Bitte alle zutreffenden Optionen auswählen) (SELECTION options: Rollenbasierte Zugriffskontrolle (RBAC), Attributbasierte Zugriffssteuerung (ABAC), Datenmaskierung, Verschlüssel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Überprüfung der Zugriffskontroll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rden die Anforderungen an die Passwortkomplexität erfüllt? (SELECTION options: Ja., Nein, Nicht zutreff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Verfahren zur Zugriffskontrolle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chulungsunterlag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Datum der Schu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ulungsmodul abgeschlossen. (SELECTION options: HIPAA-Datenschutz, Bewusstsein für Cybersicherheit, Infektionskontrolle, Patientensicherheit, Notfallvorsorg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iningsergebnis (%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mmentare zum Traini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ulungszertifika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me des Trainers (SELECTION options: Trainer 1, Trainer 2, Trainer 3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einbarungen über Geschäftsbeziehungen (Business Associate Agreements, BAA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Ausführung des BAA (Business Associate Agreement)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A-Typ (SELECTION options: Standard-Datenschutzvereinbarung, Individuell angepasste BAA (Business Associate Agreement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blick über die BAA-Dienstleist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pie des unterzeichneten Datenverarbeitungsvertrags (Business Associate Agreement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A-Status (SELECTION options: Aktiv, Abgelaufen, Wird geprüft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blaufdatum der BA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erfassten Datensätze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hysische Sicherhe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ndort der Sicherheitskontrolle am Haupteingang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funktionierenden Sicherheitskamera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s Zutrittskartensystems (SELECTION options: Voll funktionsfähig, Geringfügige Probleme, Wichtige Probleme/Herausforderung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physischen Sicherheitsüber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aller festgestellten Schwachstellen im Bereich der physischen Sicherheit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s Besuchermanagementsystems (SELECTION options: In Betrieb befindlich / Betriebsbereit, Muss überprüft werden., Nicht betriebsbereit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T-Sicherhe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Firewall-Regel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Antivirensoftware (SELECTION options: Aktiv, Inaktiv, Muss aktualisier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Installation eines Sicherheitsupdate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gebnisse der Sicherheitslückenprüfung (Alle zutreffenden Optionen auswählen) (SELECTION options: Hohe Priorität, Mittelschweres Problem, Geringe Auswirkung/Geringe Schwere, Kein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 aktuellen Sicherheitsvorfällen oder -bedenk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inhaltung der Passwortrichtlinien (SELECTION options: Konform, Nicht konform., Muss noch geprüft werden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Notfallvorsorg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Notfallüb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 Startzeit der Üb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Teilnehmer an der letzten Übung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rze Beschreibung des letzten Übungsszenari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gebnis der Analyse (SELECTION options: Erfolgreich, Verbesserung erforderlich., Nicht zufriedenstell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reiche, in denen Verbesserungsbedarf besteht (basierend auf der letzten Übung/Schulung) (SELECTION options: Kommunikation, Evakuierungsverfahren, Mitarbeiterschulung, Verfügbarkeit von Ressourcen, Nicht zutreffend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e der Notfallkontakte (hochgeladene Datei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Korrekturmaßnahmenplän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festgestellten Mängel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, an dem die Datenlücke festgestellt wurd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weregrad (1–5, wobei 1 = gering und 5 = hoch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ändiges Fachgebiet (SELECTION options: Klinisch, IT, Finanzen, Konformitä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lierter Plan für Korrekturmaßnahm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s Fertigstellung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(SELECTION options: Noch nicht gestartet., In Bearbeitung, Abgeschlossen, In Bearbeitung / Vorläufig ausgesetz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Verantwortlichen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Überprüfung des Audit-Protokoll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rtdatum der Überprüfung des Audit-Protokoll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ddatum der Überprüfung des Audit-Protokoll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überprüften Datensätz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en der überprüften Zugriffsrechte (z. B. elektronische Patientenakte, Abrechnung, Sicherheit) (SELECTION options: Zugriff auf das elektronische Patientenregister, Zugriff auf das Abrechnungssystem, Sicherheitsprotokolle, Apothekenunterlagen, Laborergebniss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Ergebnisse (z. B. Anomalien, verdächtige Aktivität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n unbefugte Zugriffsversuche festgestellt? (SELECTION options: Ja.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ätzliche Dokumentation (Screenshots, Protokollexporte) (UPLOAD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0" meta:object-count="0"/>
    <meta:generator>LibreOffice/24.2.7.2$Linux_X86_64 LibreOffice_project/420$Build-2</meta:generator>
  </office:meta>
</office:document-meta>
</file>