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3.6437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391f53a3c73f1a3e3e3149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ufnahme und Beurtei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llständiger Name des Ku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fnahme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rstellungsproblem/Grund der Überweis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t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märsprache (SELECTION options: Bitte gib den englischen Text an, den ich übersetzen soll., Spanisch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ress des Auftraggebers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weisungsdokumente (falls zutreffend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fallkontaktinformation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treuungsplanentwick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lientenstärken und -ressourc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ndenziele (Kurzfristi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ndenziele (Langfristi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ielerreichungszeitplan (Woch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werpunktbereich (SELECTION options: Medizinisch, Sozial, Finanziell, Verhaltensgesundhei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forderliche Dienstleistungen (SELECTION options: Arzttermine, Medikamentenmanagement, Therapie, Finanzielle Unterstützung, Wohnungsbeihilfe, Verkeh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ungsdatum des Pflegeplans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ooperations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weisungsquelle (SELECTION options: Krankenhaus, Arzt, Sozialleistungen, Familie, Selbstverweisung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 Dienstleistungen (SELECTION options: Arzttermine, Therapiesitzungen, Transport, Finanzielle Unterstützung, Rechtsbeistand, Wohnungsbeihilfe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rmin-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rminzei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rvicestandort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bieter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ordinationshinweis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rtschrittskontrolle und Evalu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wachungsdatum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Zielerreichung (Skala von 1-10)</text:p>
            <text:p>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stgestellte Fortschritte &amp; Herausforderungen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Gesamteinschätzung (Verbessernd, Stabil, Rückläufig)</text:p>
            <text:p> (SELECTION options: Verbesserung, stabil, Fall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eiche, die angepasst werden müssen (SELECTION options: Medizinisch, Sozial, Finanziell, emotional, Wohn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nänderungen &amp; Nächste Schritt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ommunikation &amp; Zusammenarb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Kommunikationsdatum mit dem Kund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mmunikationsmethode (SELECTION options: Telefon, E-Mail, Persönlich, Videokonferenz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Kommunikation und Hauptdiskussionspunk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eiligte Kommunikationsteilnehmer (SELECTION options: Kunde, Familienmitglied, Arzt, Sozialarbeiter/in, Versicher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ächster Kommunikationszeitpunkt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kumentation und Aufzeichnun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stell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rstbeurteil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tschrittsbericht – datumsbezo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flegeplan-Aktualisierungen (SELECTION options: Keine Änderung, Geringfügige Anpassung, Wesentliche Überarbeit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tützende Dokumente (z. B. Krankenakten, Berichte) (UPLOAD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Kommunikationsprotokoll (Daten, Beteiligte, Zusammenfassung)</text:p>
            <text:p>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llmanager-Unterschrift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risenintervention und -unterstütz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risenebene (Schweregrad) (SELECTION options: Niedrig, mäßig, Hoch, Gefahr im Anmars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risenereignis-Beschreib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Kriseneintriff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risenzeiten-Ereigni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verzüglich ergriffene Maßnahmen (SELECTION options: Notruf gewählt, Emotionale Unterstützung geleistet, Sicherheit von Klient und anderen gewährleistet., Kontaktierte Familie/Benannte Ansprechpartner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s zu Maßnahmen und Klientenrückmeld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nden-Stresslevel (1-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tützende Dokumente (z. B. Notizen, Fotos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ntlassungsplanung &amp; Überga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r Entlassungstermi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lassungsgründ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lassungswohnformen (LOCATION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Entlassungsziel (z.B. Zuhause, betreutes Wohnen, Rehabilitation)</text:p>
            <text:p> (SELECTION options: Zuhause, Betreutes Wohnen, Rehabilitationsklinik, Krankenhaus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nötigte Dienstleistungen nach der Entlassung (SELECTION options: häusliche Krankenpflege, Sanitätsdienst/Krankentransport, Essenslieferung, Sozialarbeiter/in Nachbetreuung, Finanzielle Unterstützung, Kein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Kontaktdaten für die Unterstützung nach der Entlassung (Familie/Freunde/Gemeinschaftsressourcen)</text:p>
            <text:p>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lassungsanweisungen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inhaltung der Vorschrif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PAA-Konformitätsstatus (SELECTION options: konform, Teilweise konform, Nicht konform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Datum der HIPAA-Schulungsabschlus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ichtspflichten (SELECTION options: Erforderlich, Nicht erforderlich.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blick über überprüfte regulatorische Aktualisierun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ldepflichten (SELECTION options: Ja, Nein, Nicht zutreffe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tützende Dokumente (z. B. Richtlinienaktualisierungen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inanz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ährliches Clienteneinkomm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uptfinanzierungsquelle (SELECTION options: Medicare, Sozialhilfeprogramm, Private Krankenversicherung, Selbstzahlung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sicherungsdeckung Details (Policennummer, Gültigkeitsdatum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sicherungsneuer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antragte Programme zur finanziellen Unterstützung (SELECTION options: SNAP, Sozialhilfe, Abschnitt 8, Kein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ffenstehende Arztrechnung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finanziellen Ressourcen und Herausforderungen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2" meta:object-count="0"/>
    <meta:generator>LibreOffice/24.2.7.2$Linux_X86_64 LibreOffice_project/420$Build-2</meta:generator>
  </office:meta>
</office:document-meta>
</file>