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VORLAGEN FÜR CHECKLISTEN ZUR FALLMANAGEMENTBETREUUNG IM GESUNDHEITSWESEN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AUFNAHME UND BEURTEILUNG ---</text:span></text:p>
      <text:p text:style-name="P1"><text:span text:style-name="T2">[ ] Vollständiger Name des Kunden</text:span></text:p>
      <text:p text:style-name="P1"><text:span text:style-name="T2">[ ] Aufnahmedatum</text:span></text:p>
      <text:p text:style-name="P1"><text:span text:style-name="T2">[ ] Vorstellungsproblem/Grund der Überweisung</text:span></text:p>
      <text:p text:style-name="P1"><text:span text:style-name="T2">[ ] Alter</text:span></text:p>
      <text:p text:style-name="P1"><text:span text:style-name="T2">[ ] Primärsprache (Bitte gib den englischen Text an, den ich übersetzen soll., Spanisch, Andere)</text:span></text:p>
      <text:p text:style-name="P1"><text:span text:style-name="T2">[ ] Adress des Auftraggebers</text:span></text:p>
      <text:p text:style-name="P1"><text:span text:style-name="T2">[ ] Überweisungsdokumente (falls zutreffend)</text:span></text:p>
      <text:p text:style-name="P1"><text:span text:style-name="T2">[ ] Notfallkontaktinformationen</text:span></text:p>
      <text:p text:style-name="P1"/>
      <text:p text:style-name="P1"><text:span text:style-name="T1">--- BETREUUNGSPLANENTWICKLUNG ---</text:span></text:p>
      <text:p text:style-name="P1"><text:span text:style-name="T2">[ ] Klientenstärken und -ressourcen</text:span></text:p>
      <text:p text:style-name="P1"><text:span text:style-name="T2">[ ] Kundenziele (Kurzfristig)</text:span></text:p>
      <text:p text:style-name="P1"><text:span text:style-name="T2">[ ] Kundenziele (Langfristig)</text:span></text:p>
      <text:p text:style-name="P1"><text:span text:style-name="T2">[ ] Zielerreichungszeitplan (Wochen)</text:span></text:p>
      <text:p text:style-name="P1"><text:soft-page-break/><text:span text:style-name="T2">[ ] Schwerpunktbereich (Medizinisch, Sozial, Finanziell, Verhaltensgesundheit)</text:span></text:p>
      <text:p text:style-name="P1"><text:span text:style-name="T2">[ ] Erforderliche Dienstleistungen (Arzttermine, Medikamentenmanagement, Therapie, Finanzielle Unterstützung, Wohnungsbeihilfe, Verkehr)</text:span></text:p>
      <text:p text:style-name="P1"><text:span text:style-name="T2">[ ] Überprüfungsdatum des Pflegeplans</text:span></text:p>
      <text:p text:style-name="P1"/>
      <text:p text:style-name="P1"><text:span text:style-name="T1">--- KOOPERATIONSMANAGEMENT ---</text:span></text:p>
      <text:p text:style-name="P1"><text:span text:style-name="T2">[ ] Überweisungsquelle (Krankenhaus, Arzt, Sozialleistungen, Familie, Selbstverweisung, Andere)</text:span></text:p>
      <text:p text:style-name="P1"><text:span text:style-name="T2">[ ] Geplante Dienstleistungen (Arzttermine, Therapiesitzungen, Transport, Finanzielle Unterstützung, Rechtsbeistand, Wohnungsbeihilfe, Andere)</text:span></text:p>
      <text:p text:style-name="P1"><text:span text:style-name="T2">[ ] Termin-Datum</text:span></text:p>
      <text:p text:style-name="P1"><text:span text:style-name="T2">[ ] Terminzeit</text:span></text:p>
      <text:p text:style-name="P1"><text:span text:style-name="T2">[ ] Servicestandort</text:span></text:p>
      <text:p text:style-name="P1"><text:span text:style-name="T2">[ ] Anbietername</text:span></text:p>
      <text:p text:style-name="P1"><text:span text:style-name="T2">[ ] Koordinationshinweise</text:span></text:p>
      <text:p text:style-name="P1"/>
      <text:p text:style-name="P1"><text:span text:style-name="T1">--- FORTSCHRITTSKONTROLLE UND EVALUATION ---</text:span></text:p>
      <text:p text:style-name="P1"><text:span text:style-name="T2">[ ] Überwachungsdatum</text:span></text:p>
      <text:p text:style-name="P1"><text:span text:style-name="T2">[ ] Zielerreichung (Skala von 1-10)</text:span></text:p>
      <text:p text:style-name="P1"/>
      <text:p text:style-name="P1"><text:span text:style-name="T2">[ ] Festgestellte Fortschritte &amp; Herausforderungen</text:span></text:p>
      <text:p text:style-name="P1"><text:span text:style-name="T2">[ ] Gesamteinschätzung (Verbessernd, Stabil, Rückläufig)</text:span></text:p>
      <text:p text:style-name="P1"><text:span text:style-name="T2"><text:s/>(Verbesserung, stabil, Fallend)</text:span></text:p>
      <text:p text:style-name="P1"><text:span text:style-name="T2">[ ] Bereiche, die angepasst werden müssen (Medizinisch, Sozial, Finanziell, emotional, Wohnen)</text:span></text:p>
      <text:p text:style-name="P1"><text:soft-page-break/><text:span text:style-name="T2">[ ] Planänderungen &amp; Nächste Schritte</text:span></text:p>
      <text:p text:style-name="P1"/>
      <text:p text:style-name="P1"><text:span text:style-name="T1">--- KOMMUNIKATION &amp; ZUSAMMENARBEIT ---</text:span></text:p>
      <text:p text:style-name="P1"><text:span text:style-name="T2">[ ] Letztes Kommunikationsdatum mit dem Kunden</text:span></text:p>
      <text:p text:style-name="P1"><text:span text:style-name="T2">[ ] Kommunikationsmethode (Telefon, E-Mail, Persönlich, Videokonferenz)</text:span></text:p>
      <text:p text:style-name="P1"><text:span text:style-name="T2">[ ] Zusammenfassung der Kommunikation und Hauptdiskussionspunkte</text:span></text:p>
      <text:p text:style-name="P1"><text:span text:style-name="T2">[ ] Beteiligte Kommunikationsteilnehmer (Kunde, Familienmitglied, Arzt, Sozialarbeiter/in, Versicherer)</text:span></text:p>
      <text:p text:style-name="P1"><text:span text:style-name="T2">[ ] Nächster Kommunikationszeitpunkt</text:span></text:p>
      <text:p text:style-name="P1"/>
      <text:p text:style-name="P1"><text:span text:style-name="T1">--- DOKUMENTATION UND AUFZEICHNUNGEN ---</text:span></text:p>
      <text:p text:style-name="P1"><text:span text:style-name="T2">[ ] Erstellungsdatum</text:span></text:p>
      <text:p text:style-name="P1"><text:span text:style-name="T2">[ ] Zusammenfassung der Erstbeurteilung</text:span></text:p>
      <text:p text:style-name="P1"><text:span text:style-name="T2">[ ] Fortschrittsbericht – datumsbezogen</text:span></text:p>
      <text:p text:style-name="P1"><text:span text:style-name="T2">[ ] Pflegeplan-Aktualisierungen (Keine Änderung, Geringfügige Anpassung, Wesentliche Überarbeitung)</text:span></text:p>
      <text:p text:style-name="P1"><text:span text:style-name="T2">[ ] Unterstützende Dokumente (z. B. Krankenakten, Berichte)</text:span></text:p>
      <text:p text:style-name="P1"><text:span text:style-name="T2">[ ] Kommunikationsprotokoll (Daten, Beteiligte, Zusammenfassung)</text:span></text:p>
      <text:p text:style-name="P1"/>
      <text:p text:style-name="P1"><text:span text:style-name="T2">[ ] Fallmanager-Unterschrift</text:span></text:p>
      <text:p text:style-name="P1"/>
      <text:p text:style-name="P1"><text:span text:style-name="T1">--- KRISENINTERVENTION UND -UNTERSTÜTZUNG ---</text:span></text:p>
      <text:p text:style-name="P1"><text:span text:style-name="T2">[ ] Krisenebene (Schweregrad) (Niedrig, mäßig, Hoch, Gefahr im Anmarsch)</text:span></text:p>
      <text:p text:style-name="P1"><text:soft-page-break/><text:span text:style-name="T2">[ ] Krisenereignis-Beschreibung</text:span></text:p>
      <text:p text:style-name="P1"><text:span text:style-name="T2">[ ] Datum des Kriseneintriffs</text:span></text:p>
      <text:p text:style-name="P1"><text:span text:style-name="T2">[ ] Krisenzeiten-Ereignis</text:span></text:p>
      <text:p text:style-name="P1"><text:span text:style-name="T2">[ ] Unverzüglich ergriffene Maßnahmen (Notruf gewählt, Emotionale Unterstützung geleistet, Sicherheit von Klient und anderen gewährleistet., Kontaktierte Familie/Benannte Ansprechpartner, Andere)</text:span></text:p>
      <text:p text:style-name="P1"><text:span text:style-name="T2">[ ] Details zu Maßnahmen und Klientenrückmeldung</text:span></text:p>
      <text:p text:style-name="P1"><text:span text:style-name="T2">[ ] Kunden-Stresslevel (1-10)</text:span></text:p>
      <text:p text:style-name="P1"><text:span text:style-name="T2">[ ] Unterstützende Dokumente (z. B. Notizen, Fotos)</text:span></text:p>
      <text:p text:style-name="P1"/>
      <text:p text:style-name="P1"><text:span text:style-name="T1">--- ENTLASSUNGSPLANUNG &amp; ÜBERGANG ---</text:span></text:p>
      <text:p text:style-name="P1"><text:span text:style-name="T2">[ ] Geplanter Entlassungstermin</text:span></text:p>
      <text:p text:style-name="P1"><text:span text:style-name="T2">[ ] Entlassungsgründe</text:span></text:p>
      <text:p text:style-name="P1"><text:span text:style-name="T2">[ ] Entlassungswohnformen</text:span></text:p>
      <text:p text:style-name="P1"><text:span text:style-name="T2">[ ] Entlassungsziel (z.B. Zuhause, betreutes Wohnen, Rehabilitation)</text:span></text:p>
      <text:p text:style-name="P1"><text:span text:style-name="T2"><text:s/>(Zuhause, Betreutes Wohnen, Rehabilitationsklinik, Krankenhaus, Andere)</text:span></text:p>
      <text:p text:style-name="P1"><text:span text:style-name="T2">[ ] Benötigte Dienstleistungen nach der Entlassung (häusliche Krankenpflege, Sanitätsdienst/Krankentransport, Essenslieferung, Sozialarbeiter/in Nachbetreuung, Finanzielle Unterstützung, Kein)</text:span></text:p>
      <text:p text:style-name="P1"><text:span text:style-name="T2">[ ] Kontaktdaten für die Unterstützung nach der Entlassung (Familie/Freunde/Gemeinschaftsressourcen)</text:span></text:p>
      <text:p text:style-name="P1"/>
      <text:p text:style-name="P1"><text:span text:style-name="T2">[ ] Entlassungsanweisungen</text:span></text:p>
      <text:p text:style-name="P1"/>
      <text:p text:style-name="P1"><text:span text:style-name="T1">--- EINHALTUNG DER VORSCHRIFTEN ---</text:span></text:p>
      <text:p text:style-name="P1"><text:span text:style-name="T2">[ ] HIPAA-Konformitätsstatus (konform, Teilweise konform, Nicht konform, N/A)</text:span></text:p>
      <text:p text:style-name="P1"><text:soft-page-break/><text:span text:style-name="T2">[ ] Letztes Datum der HIPAA-Schulungsabschluss</text:span></text:p>
      <text:p text:style-name="P1"><text:span text:style-name="T2">[ ] Berichtspflichten (Erforderlich, Nicht erforderlich., N/A)</text:span></text:p>
      <text:p text:style-name="P1"><text:span text:style-name="T2">[ ] Überblick über überprüfte regulatorische Aktualisierungen</text:span></text:p>
      <text:p text:style-name="P1"><text:span text:style-name="T2">[ ] Meldepflichten (Ja, Nein, Nicht zutreffend.)</text:span></text:p>
      <text:p text:style-name="P1"><text:span text:style-name="T2">[ ] Unterstützende Dokumente (z. B. Richtlinienaktualisierungen)</text:span></text:p>
      <text:p text:style-name="P1"/>
      <text:p text:style-name="P1"><text:span text:style-name="T1">--- FINANZMANAGEMENT ---</text:span></text:p>
      <text:p text:style-name="P1"><text:span text:style-name="T2">[ ] Jährliches Clienteneinkommen</text:span></text:p>
      <text:p text:style-name="P1"><text:span text:style-name="T2">[ ] Hauptfinanzierungsquelle (Medicare, Sozialhilfeprogramm, Private Krankenversicherung, Selbstzahlung, Andere)</text:span></text:p>
      <text:p text:style-name="P1"><text:span text:style-name="T2">[ ] Versicherungsdeckung Details (Policennummer, Gültigkeitsdatum)</text:span></text:p>
      <text:p text:style-name="P1"><text:span text:style-name="T2">[ ] Versicherungsneuerungsdatum</text:span></text:p>
      <text:p text:style-name="P1"><text:span text:style-name="T2">[ ] Beantragte Programme zur finanziellen Unterstützung (SNAP, Sozialhilfe, Abschnitt 8, Keine.)</text:span></text:p>
      <text:p text:style-name="P1"><text:span text:style-name="T2">[ ] Offenstehende Arztrechnungen</text:span></text:p>
      <text:p text:style-name="P1"><text:span text:style-name="T2">[ ] Hinweise zu finanziellen Ressourcen und Herausforderungen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case-management/healthcare-case-management-checklist-template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6-22T11:35:38.149000000</meta:creation-date>
    <dc:date>2026-06-22T11:35:38.149000000</dc:date>
    <meta:document-statistic meta:table-count="0" meta:image-count="0" meta:object-count="0" meta:page-count="5" meta:paragraph-count="86" meta:word-count="520" meta:character-count="4564" meta:non-whitespace-character-count="4127"/>
    <meta:generator>LibreOffice/24.2.7.2$Linux_X86_64 LibreOffice_project/420$Build-2</meta:generator>
  </office:meta>
</office:document-meta>
</file>