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4.8984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ro3" style:family="table-row">
      <style:table-row-properties style:row-height="0.798in" fo:break-before="auto" style:use-optimal-row-height="true"/>
    </style:style>
    <style:style style:name="ro4" style:family="table-row">
      <style:table-row-properties style:row-height="0.4866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392c043c56655ea55f426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dmisión y Evaluació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bre completo del client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admisió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entación del problema/Motivo de la derivació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dad (NUMBER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Idioma principal (SELECTION options: English, Español</text:p>
            <text:p>, Otro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rección del cliente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os de referencia (si aplica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ción de Contacto en Caso de Emergencia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esarrollo del Plan de Cuid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talezas y recursos del client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s del Cliente (Corto Plazo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s del Cliente (Largo Plazo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ronograma de finalización de objetivos (seman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 de enfoque principal (SELECTION options: Médico, Social, Financiero, Salud Mental)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Servicios Requeridos</text:p>
            <text:p> (SELECTION options: Citas Médicas</text:p>
            <text:p>, Gestión de medicamentos</text:p>
            <text:p>, Terapia</text:p>
            <text:p>, Asistencia financiera, Apoyo a la vivienda, Transpor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Revisión del Plan de Cuidados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2">
          <table:table-cell office:value-type="string" calcext:value-type="string">
            <text:p>Coordinación de servicios</text:p>
            <text:p>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ente de referencia (SELECTION options: Hospital, Médico/a, Servicios Sociales, Familia, Auto-remisión, Otro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Servicios programados</text:p>
            <text:p> (SELECTION options: Citas Médicas, Sesiones de terapia, Transporte, Asistencia financiera, Asistencia jurídica, Apoyo a la vivienda, Otr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la cit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de la cita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Ubicación del servicio</text:p>
            <text:p> (LOCATION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Nombre del proveedor</text:p>
            <text:p>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de coordinació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eguimiento y Evaluació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seguimiento del progres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eso del objetivo (escala de 1 a 10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eso Observado y Desafíos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Evaluación General (Mejorando, Estable, Disminuyendo) (SELECTION options: Mejorando, estable</text:p>
            <text:p>, Disminuyen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s que requieren ajustes (SELECTION options: Médico, Social, Financiero, Emocional, Viviend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dificaciones al plan y próximos paso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municación y Colaboració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fecha de comunicación con el cliente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Método de comunicación (SELECTION options: Teléfono, Correo electrónico, Presencial, Videoconferencia</text:p>
            <text:p>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Resumen de la comunicación y puntos clave discutidos</text:p>
            <text:p>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rtes interesadas en la comunicación (SELECTION options: Cliente, Familiar., Médico, Trabajador/a social, Compañía de segu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óxima fecha de comunicación programada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ación y archivo de registr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creación del registr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 evaluación inicial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de progreso – Fecha específic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ctualizaciones del plan de cuidados (SELECTION options: Sin cambios., Ajuste menor, Revisión importa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ación de respaldo (p. ej., historial médico, informe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ro de Comunicaciones (Fechas, Partes, Resum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rma del Administrador de Casos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tervención en Crisis y Apoy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vel de gravedad (SELECTION options: Bajo, Moderado, Alto, Peligro Inmin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pción del evento de crisi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l evento de crisi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vento de Crisi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didas adoptadas de inmediato (SELECTION options: Se contactó a los servicios de emergencia (911)., Brindó apoyo emocional., Garantizó la seguridad del cliente y de otras personas., Contacto con Familiares/Apoyo Designado, Otr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les de las Acciones y Respuesta del Cliente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Nivel de Angustia del Cliente (1-10)</text:p>
            <text:p>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ación de respaldo (p. ej., notas, fotos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lanificación del Alta y Transició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alta programad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tivos de la baja.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Residencia Post-Alta</text:p>
            <text:p> (LOCATION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Destino de alta (p. ej., Domicilio, Residencia Asistida, Rehabilitación)</text:p>
            <text:p> (SELECTION options: Hogar, Vida Asistida, Centro de rehabilitación, Hospital, Otro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Servicios Necesarios Post-Alta (SELECTION options: Atención a domicilio, Transporte Médico, Entrega de comida, Seguimiento del Trabajador Social, Asistencia financiera</text:p>
            <text:p>, Ningun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ción de Contacto para Apoyo Post-Alta (Familiares/Amigos/Recursos Comunitario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trucciones al momento del alta.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umplimiento normativo (STEP)</text:p>
          </table:table-cell>
          <table:table-cell table:number-columns-repeated="2"/>
        </table:table-row>
        <table:table-row table:style-name="ro4">
          <table:table-cell office:value-type="string" calcext:value-type="string">
            <text:p>Estado de Cumplimiento de la HIPAA (SELECTION options: Conforme, Parcialmente conforme, No conforme.</text:p>
            <text:p>, N/A</text:p>
            <text:p>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finalización del último entrenamiento en HIPA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sitos de presentación de informes estatales (SELECTION options: Requerido, No requerido.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Actualizaciones Regulatorias Revisad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ligaciones de Denuncia Obligatoria (SELECTION options: Sí., No, N/A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Documentación de respaldo (p. ej., actualizaciones de políticas)</text:p>
            <text:p>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ión Financiera (STEP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Ingreso Anual del Cliente</text:p>
            <text:p> (NUMBER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Fuente de financiación principal (SELECTION options: Seguro Social (Medicare), Medicaid, Seguro privado</text:p>
            <text:p>, Pago propio, Otr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les de la cobertura de seguro (Número de póliza, Fechas de vigenci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Renovación de la Póliza de Seguro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Programas de Asistencia Financiera Solicitados (SELECTION options: ¡Chasquea!</text:p>
            <text:p>, Atención Familiar Temporal, Sección 8, Ningun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cturas médicas pendient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sobre Recursos y Desafíos Financieros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2" meta:object-count="0"/>
    <meta:generator>LibreOffice/24.2.7.2$Linux_X86_64 LibreOffice_project/420$Build-2</meta:generator>
  </office:meta>
</office:document-meta>
</file>