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3.9335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3311in" fo:break-before="auto" style:use-optimal-row-height="true"/>
    </style:style>
    <style:style style:name="ro3" style:family="table-row">
      <style:table-row-properties style:row-height="0.6425in" fo:break-before="auto" style:use-optimal-row-height="true"/>
    </style:style>
    <style:style style:name="ro4" style:family="table-row">
      <style:table-row-properties style:row-height="0.4866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3932683c56655ea55f587a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Prise en charge et évalu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 complet du client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d'admissio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blématique / Motif de la référenc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Âg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ngue maternelle (SELECTION options: English, Espagnol, Aut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dresse du client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s de référence (le cas échéant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formations de contact en cas d'urgence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Élaboration du plan de soin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ces et ressources du client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jectifs du client (Court terme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jectifs du client (long terme) (TEXT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Échéancier d'atteinte des objectifs (semaines)</text:p>
            <text:p>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maine de concentration principal (SELECTION options: Médical, Social, Financier, Santé mentale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Services requis (SELECTION options: Rendez-vous médicaux, Gestion des médicaments, Thérapie</text:p>
            <text:p>, Aide financière, Aide au logement, Transport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Date de révision du plan de soins</text:p>
            <text:p>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2">
          <table:table-cell office:value-type="string" calcext:value-type="string">
            <text:p>Coordination de services</text:p>
            <text:p> (STEP)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Source de référence (SELECTION options: hôpital, Médecin</text:p>
            <text:p>, Services sociaux, Famille</text:p>
            <text:p>, Auto-orientation</text:p>
            <text:p>, Autre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Rendez-vous planifiés (SELECTION options: Rendez-vous médicaux, Séances de thérapie, Transport, Aide financière, Aide juridique</text:p>
            <text:p>, Soutien au logement, Aut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du rendez-vou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eure du rendez-vous (DATE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Service à Domicile</text:p>
            <text:p>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 du prestatair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es de coordination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uivi et évalu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de suivi des progrès (DATE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Avancement des objectifs (sur une échelle de 1 à 10)</text:p>
            <text:p>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grès constatés et défis (TEXT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Évaluation générale (amélioration, stabilité, déclin)</text:p>
            <text:p> (SELECTION options: Amélioration, Stable, Déclinant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Domaines nécessitant des ajustements (SELECTION options: Médical, Social, Financier, Émotionnel(le)</text:p>
            <text:p>, Logeme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difications du plan et prochaines étape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mmunication et collabor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de la dernière communication avec le client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de de communication (SELECTION options: Téléphone, Courriel, En personne, Conférence vidé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ésumé des communications et points clés abordé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rties prenantes dans la communication (SELECTION options: Client, Membre de la famille, Médecin, Travailleur social, Assureu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de prochaine communication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cumentation et archivag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de création de l'enregistrement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ésumé de l'évaluation initial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es d'évolution – Date spécifiqu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ses à jour du plan de soins (SELECTION options: Pas de changement., Petit ajustement, Révision majeu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s justificatifs (p. ex., dossiers médicaux, rapports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gistre des communications (Dates, Parties, Résumé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gnature du gestionnaire de cas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tervention de crise et accompagn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iveau de gravité (SELECTION options: Bas, Modéré(e), Haut, Danger imminen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ption d'événement de cris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de l'événement de cris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vénement de cris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sures immédiates prises (SELECTION options: Contacté les services d'urgence (911), A offert un soutien émotionnel., Assuré(e) de la sécurité du client et d'autrui., Personnes contactées/Représentants désignés, Aut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étails des actions et réponse du client (TEXT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Niveau de détresse du client (1-10)</text:p>
            <text:p>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s justificatifs (p. ex. notes, photos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lanification de la sortie et transi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de sortie prévu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tifs de départ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gement post-sortie (LOCATION)</text:p>
          </table:table-cell>
          <table:table-cell table:number-columns-repeated="2"/>
        </table:table-row>
        <table:table-row table:style-name="ro4">
          <table:table-cell office:value-type="string" calcext:value-type="string">
            <text:p>Destination de la sortie (p. ex. domicile, résidence pour personnes âgées, réadaptation) (SELECTION options: Chez moi</text:p>
            <text:p>, Résidence services, Centre de réadaptation, hôpital</text:p>
            <text:p>, Aut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rvices requis après la sortie de l'hôpital (SELECTION options: Soins à domicile, Transport médical, Livraison de repas, Suivi par un travailleur social, Aide financière, Ri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formations de contact pour le soutien post-sortie (famille/amis/ressources communautaires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structions de sortie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formité réglementaire (STEP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Statut de conformité à la loi HIPAA (SELECTION options: Conforme, Partiellement conforme, Non conforme, N/A</text:p>
            <text:p>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de fin de la formation HIPAA (DATE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Exigences de déclaration (SELECTION options: Requis, Non requis., N/A</text:p>
            <text:p>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lan des mises à jour réglementaires examiné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ligations de déclaration obligatoire (SELECTION options: Oui., Non., N/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s justificatifs (par exemple, mises à jour de politique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ion financièr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venu annuel du client (NUMBER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Source de financement principal (SELECTION options: Medicare, Programme d'aide médicale</text:p>
            <text:p>, Assurance privée, Paiement sur place, Autre)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Détails de la couverture d'assurance (numéro de police, dates d'effet)</text:p>
            <text:p>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de renouvellement de la police d'assuranc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grammes d'aide financière demandés (SELECTION options: CLAQUE, Aide temporaire pour les familles indigent., Section 8, Ri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ctures médicales impayée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tions sur les ressources financières et les défis (TEXT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2" meta:object-count="0"/>
    <meta:generator>LibreOffice/24.2.7.2$Linux_X86_64 LibreOffice_project/420$Build-2</meta:generator>
  </office:meta>
</office:document-meta>
</file>