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MODÈLE DE LISTE DE CONTRÔLE DE LA GESTION DE CAS EN SANTÉ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PRISE EN CHARGE ET ÉVALUATION ---</text:span></text:p>
      <text:p text:style-name="P1"><text:span text:style-name="T2">[ ] Nom complet du client</text:span></text:p>
      <text:p text:style-name="P1"><text:span text:style-name="T2">[ ] Date d'admission</text:span></text:p>
      <text:p text:style-name="P1"><text:span text:style-name="T2">[ ] Problématique / Motif de la référence</text:span></text:p>
      <text:p text:style-name="P1"><text:span text:style-name="T2">[ ] Âge</text:span></text:p>
      <text:p text:style-name="P1"><text:span text:style-name="T2">[ ] Langue maternelle (, Espagnol, Autre)</text:span></text:p>
      <text:p text:style-name="P1"><text:span text:style-name="T2">[ ] Adresse du client</text:span></text:p>
      <text:p text:style-name="P1"><text:span text:style-name="T2">[ ] Documents de référence (le cas échéant)</text:span></text:p>
      <text:p text:style-name="P1"><text:span text:style-name="T2">[ ] Informations de contact en cas d'urgence</text:span></text:p>
      <text:p text:style-name="P1"/>
      <text:p text:style-name="P1"><text:span text:style-name="T1">--- ÉLABORATION DU PLAN DE SOINS ---</text:span></text:p>
      <text:p text:style-name="P1"><text:span text:style-name="T2">[ ] Forces et ressources du client</text:span></text:p>
      <text:p text:style-name="P1"><text:span text:style-name="T2">[ ] Objectifs du client (Court terme)</text:span></text:p>
      <text:p text:style-name="P1"><text:span text:style-name="T2">[ ] Objectifs du client (long terme)</text:span></text:p>
      <text:p text:style-name="P1"><text:span text:style-name="T2">[ ] Échéancier d'atteinte des objectifs (semaines)</text:span></text:p>
      <text:p text:style-name="P1"><text:soft-page-break/></text:p>
      <text:p text:style-name="P1"><text:span text:style-name="T2">[ ] Domaine de concentration principal (Médical, Social, Financier, Santé mentale)</text:span></text:p>
      <text:p text:style-name="P1"><text:span text:style-name="T2">[ ] Services requis (Rendez-vous médicaux, Gestion des médicaments, Thérapie</text:span></text:p>
      <text:p text:style-name="P1"><text:span text:style-name="T2">, Aide financière, Aide au logement, Transport)</text:span></text:p>
      <text:p text:style-name="P1"><text:span text:style-name="T2">[ ] Date de révision du plan de soins</text:span></text:p>
      <text:p text:style-name="P1"/>
      <text:p text:style-name="P1"/>
      <text:p text:style-name="P1"><text:span text:style-name="T1">--- COORDINATION DE SERVICES</text:span></text:p>
      <text:p text:style-name="P1"><text:span text:style-name="T1"><text:s/>---</text:span></text:p>
      <text:p text:style-name="P1"><text:span text:style-name="T2">[ ] Source de référence (hôpital, Médecin</text:span></text:p>
      <text:p text:style-name="P1"><text:span text:style-name="T2">, Services sociaux, Famille</text:span></text:p>
      <text:p text:style-name="P1"><text:span text:style-name="T2">, Auto-orientation</text:span></text:p>
      <text:p text:style-name="P1"><text:span text:style-name="T2">, Autre)</text:span></text:p>
      <text:p text:style-name="P1"><text:span text:style-name="T2">[ ] Rendez-vous planifiés (Rendez-vous médicaux, Séances de thérapie, Transport, Aide financière, Aide juridique</text:span></text:p>
      <text:p text:style-name="P1"><text:span text:style-name="T2">, Soutien au logement, Autre)</text:span></text:p>
      <text:p text:style-name="P1"><text:span text:style-name="T2">[ ] Date du rendez-vous</text:span></text:p>
      <text:p text:style-name="P1"><text:span text:style-name="T2">[ ] Heure du rendez-vous</text:span></text:p>
      <text:p text:style-name="P1"><text:span text:style-name="T2">[ ] Service à Domicile</text:span></text:p>
      <text:p text:style-name="P1"/>
      <text:p text:style-name="P1"><text:span text:style-name="T2">[ ] Nom du prestataire</text:span></text:p>
      <text:p text:style-name="P1"><text:span text:style-name="T2">[ ] Notes de coordination</text:span></text:p>
      <text:p text:style-name="P1"><text:soft-page-break/></text:p>
      <text:p text:style-name="P1"><text:span text:style-name="T1">--- SUIVI ET ÉVALUATION ---</text:span></text:p>
      <text:p text:style-name="P1"><text:span text:style-name="T2">[ ] Date de suivi des progrès</text:span></text:p>
      <text:p text:style-name="P1"><text:span text:style-name="T2">[ ] Avancement des objectifs (sur une échelle de 1 à 10)</text:span></text:p>
      <text:p text:style-name="P1"/>
      <text:p text:style-name="P1"><text:span text:style-name="T2">[ ] Progrès constatés et défis</text:span></text:p>
      <text:p text:style-name="P1"><text:span text:style-name="T2">[ ] Évaluation générale (amélioration, stabilité, déclin)</text:span></text:p>
      <text:p text:style-name="P1"><text:span text:style-name="T2"><text:s/>(Amélioration, Stable, Déclinant)</text:span></text:p>
      <text:p text:style-name="P1"><text:span text:style-name="T2">[ ] Domaines nécessitant des ajustements (Médical, Social, Financier, Émotionnel(le)</text:span></text:p>
      <text:p text:style-name="P1"><text:span text:style-name="T2">, Logement)</text:span></text:p>
      <text:p text:style-name="P1"><text:span text:style-name="T2">[ ] Modifications du plan et prochaines étapes</text:span></text:p>
      <text:p text:style-name="P1"/>
      <text:p text:style-name="P1"><text:span text:style-name="T1">--- COMMUNICATION ET COLLABORATION ---</text:span></text:p>
      <text:p text:style-name="P1"><text:span text:style-name="T2">[ ] Date de la dernière communication avec le client</text:span></text:p>
      <text:p text:style-name="P1"><text:span text:style-name="T2">[ ] Mode de communication (Téléphone, Courriel, En personne, Conférence vidéo)</text:span></text:p>
      <text:p text:style-name="P1"><text:span text:style-name="T2">[ ] Résumé des communications et points clés abordés</text:span></text:p>
      <text:p text:style-name="P1"><text:span text:style-name="T2">[ ] Parties prenantes dans la communication (Client, Membre de la famille, Médecin, Travailleur social, Assureur)</text:span></text:p>
      <text:p text:style-name="P1"><text:span text:style-name="T2">[ ] Date de prochaine communication</text:span></text:p>
      <text:p text:style-name="P1"/>
      <text:p text:style-name="P1"><text:span text:style-name="T1">--- DOCUMENTATION ET ARCHIVAGE ---</text:span></text:p>
      <text:p text:style-name="P1"><text:span text:style-name="T2">[ ] Date de création de l'enregistrement</text:span></text:p>
      <text:p text:style-name="P1"><text:soft-page-break/><text:span text:style-name="T2">[ ] Résumé de l'évaluation initiale</text:span></text:p>
      <text:p text:style-name="P1"><text:span text:style-name="T2">[ ] Notes d'évolution – Date spécifique</text:span></text:p>
      <text:p text:style-name="P1"><text:span text:style-name="T2">[ ] Mises à jour du plan de soins (Pas de changement., Petit ajustement, Révision majeure)</text:span></text:p>
      <text:p text:style-name="P1"><text:span text:style-name="T2">[ ] Documents justificatifs (p. ex., dossiers médicaux, rapports)</text:span></text:p>
      <text:p text:style-name="P1"><text:span text:style-name="T2">[ ] Registre des communications (Dates, Parties, Résumé)</text:span></text:p>
      <text:p text:style-name="P1"><text:span text:style-name="T2">[ ] Signature du gestionnaire de cas</text:span></text:p>
      <text:p text:style-name="P1"/>
      <text:p text:style-name="P1"><text:span text:style-name="T1">--- INTERVENTION DE CRISE ET ACCOMPAGNEMENT ---</text:span></text:p>
      <text:p text:style-name="P1"><text:span text:style-name="T2">[ ] Niveau de gravité (Bas, Modéré(e), Haut, Danger imminente)</text:span></text:p>
      <text:p text:style-name="P1"><text:span text:style-name="T2">[ ] Description d'événement de crise</text:span></text:p>
      <text:p text:style-name="P1"><text:span text:style-name="T2">[ ] Date de l'événement de crise</text:span></text:p>
      <text:p text:style-name="P1"><text:span text:style-name="T2">[ ] Événement de crise</text:span></text:p>
      <text:p text:style-name="P1"><text:span text:style-name="T2">[ ] Mesures immédiates prises (Contacté les services d'urgence (911), A offert un soutien émotionnel., Assuré(e) de la sécurité du client et d'autrui., Personnes contactées/Représentants désignés, Autre)</text:span></text:p>
      <text:p text:style-name="P1"><text:span text:style-name="T2">[ ] Détails des actions et réponse du client</text:span></text:p>
      <text:p text:style-name="P1"><text:span text:style-name="T2">[ ] Niveau de détresse du client (1-10)</text:span></text:p>
      <text:p text:style-name="P1"/>
      <text:p text:style-name="P1"><text:span text:style-name="T2">[ ] Documents justificatifs (p. ex. notes, photos)</text:span></text:p>
      <text:p text:style-name="P1"/>
      <text:p text:style-name="P1"><text:span text:style-name="T1">--- PLANIFICATION DE LA SORTIE ET TRANSITION ---</text:span></text:p>
      <text:p text:style-name="P1"><text:span text:style-name="T2">[ ] Date de sortie prévue</text:span></text:p>
      <text:p text:style-name="P1"><text:span text:style-name="T2">[ ] Motifs de départ</text:span></text:p>
      <text:p text:style-name="P1"><text:soft-page-break/><text:span text:style-name="T2">[ ] Logement post-sortie</text:span></text:p>
      <text:p text:style-name="P1"><text:span text:style-name="T2">[ ] Destination de la sortie (p. ex. domicile, résidence pour personnes âgées, réadaptation) (Chez moi</text:span></text:p>
      <text:p text:style-name="P1"><text:span text:style-name="T2">, Résidence services, Centre de réadaptation, hôpital</text:span></text:p>
      <text:p text:style-name="P1"><text:span text:style-name="T2">, Autre)</text:span></text:p>
      <text:p text:style-name="P1"><text:span text:style-name="T2">[ ] Services requis après la sortie de l'hôpital (Soins à domicile, Transport médical, Livraison de repas, Suivi par un travailleur social, Aide financière, Rien.)</text:span></text:p>
      <text:p text:style-name="P1"><text:span text:style-name="T2">[ ] Informations de contact pour le soutien post-sortie (famille/amis/ressources communautaires)</text:span></text:p>
      <text:p text:style-name="P1"><text:span text:style-name="T2">[ ] Instructions de sortie</text:span></text:p>
      <text:p text:style-name="P1"/>
      <text:p text:style-name="P1"><text:span text:style-name="T1">--- CONFORMITÉ RÉGLEMENTAIRE ---</text:span></text:p>
      <text:p text:style-name="P1"><text:span text:style-name="T2">[ ] Statut de conformité à la loi HIPAA (Conforme, Partiellement conforme, Non conforme, N/A</text:span></text:p>
      <text:p text:style-name="P1"><text:span text:style-name="T2">)</text:span></text:p>
      <text:p text:style-name="P1"><text:span text:style-name="T2">[ ] Date de fin de la formation HIPAA</text:span></text:p>
      <text:p text:style-name="P1"><text:span text:style-name="T2">[ ] Exigences de déclaration (Requis, Non requis., N/A</text:span></text:p>
      <text:p text:style-name="P1"><text:span text:style-name="T2">)</text:span></text:p>
      <text:p text:style-name="P1"><text:span text:style-name="T2">[ ] Bilan des mises à jour réglementaires examinées</text:span></text:p>
      <text:p text:style-name="P1"><text:span text:style-name="T2">[ ] Obligations de déclaration obligatoire (Oui., Non., N/A)</text:span></text:p>
      <text:p text:style-name="P1"><text:span text:style-name="T2">[ ] Documents justificatifs (par exemple, mises à jour de politique)</text:span></text:p>
      <text:p text:style-name="P1"/>
      <text:p text:style-name="P1"><text:span text:style-name="T1">--- GESTION FINANCIÈRE ---</text:span></text:p>
      <text:p text:style-name="P1"><text:span text:style-name="T2">[ ] Revenu annuel du client</text:span></text:p>
      <text:p text:style-name="P1"><text:span text:style-name="T2">[ ] Source de financement principal (Medicare, Programme d'aide médicale</text:span></text:p>
      <text:p text:style-name="P1"><text:soft-page-break/><text:span text:style-name="T2">, Assurance privée, Paiement sur place, Autre)</text:span></text:p>
      <text:p text:style-name="P1"><text:span text:style-name="T2">[ ] Détails de la couverture d'assurance (numéro de police, dates d'effet)</text:span></text:p>
      <text:p text:style-name="P1"/>
      <text:p text:style-name="P1"><text:span text:style-name="T2">[ ] Date de renouvellement de la police d'assurance</text:span></text:p>
      <text:p text:style-name="P1"><text:span text:style-name="T2">[ ] Programmes d'aide financière demandés (CLAQUE, Aide temporaire pour les familles indigent., Section 8, Rien.)</text:span></text:p>
      <text:p text:style-name="P1"><text:span text:style-name="T2">[ ] Factures médicales impayées</text:span></text:p>
      <text:p text:style-name="P1"><text:span text:style-name="T2">[ ] Observations sur les ressources financières et les défis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case-management/healthcare-case-management-checklist-template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6-22T12:57:40.737000000</meta:creation-date>
    <dc:date>2026-06-22T12:57:40.737000000</dc:date>
    <meta:document-statistic meta:table-count="0" meta:image-count="0" meta:object-count="0" meta:page-count="6" meta:paragraph-count="97" meta:word-count="740" meta:character-count="4615" meta:non-whitespace-character-count="3969"/>
    <meta:generator>LibreOffice/24.2.7.2$Linux_X86_64 LibreOffice_project/420$Build-2</meta:generator>
  </office:meta>
</office:document-meta>
</file>