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5.9811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fe833bdd338bdb052b4fb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Datenverschlüsselung und -speicheru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wendete Verschlüsselungsmethode (gespeicherte Daten) (SELECTION options: AES-256, Triple DES (oder 3DES), Sonstiges (bitte angeben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wendete Verschlüsselungsmethode (Datenübertragung) (SELECTION options: TLS 1.2 oder höher, SSL 3.0, Sonstiges (bitte angeben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äufigkeit der Schlüsselrotation für die Verschlüsselung (in Tagen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schreibung der Daten­speicherort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enmaskierung implementiert? (SELECTION options: Ja, Nein, Teilweis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ichtliniendokument für die Verwaltung von Verschlüsselungsschlüsseln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Zugriffskontrolle und Authentifizieru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st die Multi-Faktor-Authentifizierung aktiviert? (SELECTION options: Ja, Nein., Teilweise Implementierung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ind die Anforderungen an die Passwortkomplexität angewendet worden? (SELECTION options: Ja, Nein, Überprüfung erforderlich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ximale Passwortlaufzeit (in Tagen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äufigkeit der Überprüfung von privilegierten Zugriffsrechten (SELECTION options: Monatlich, vierteljährlich, Jährlich, Ad-hoc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ollenbasierte Zugriffskontrolle (RBAC) implementiert für: (SELECTION options: Elektronische Patientenakte/Elektronische Krankenakte, Finanzsysteme, Labormanagementsysteme, Bildgebungssysteme, Sonstiges (bitte angeben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Überprüfung der Zugriffskontrollen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inweise zu Zugriffskontrollprozessen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Netzwerksicherheit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tatus der Firewall (SELECTION options: Aktiv, Inaktiv, Wartungsmodu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zahl der Firewall-Regeln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tatus des Intrusion Detection Systems (IDS) (SELECTION options: Aktiv, Inaktiv, Ausstehende Benachrichtigungen zur Überprüfung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ammenfassung der aktuellen Netzwerkaktivitätsprotokoll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PN-Status (SELECTION options: Aktiviert, Deaktiviert, Aktive Verbindungen: 0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Netzwerksicherheitsprüf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urde eine Netzwerksegmentierung implementiert? (SELECTION options: VLANs, Mikrosegmentierung, Firewall-Regeln, Kein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Endgerätesicherheit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st eine Endpoint-Schutzsoftware installiert? (SELECTION options: Ja, Nein., Nicht zutreffen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tatus der letzten vollständigen Scan-Durchführung (0 = fehlgeschlagen, 1 = erfolgreich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Installation eines Sicherheitspatch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urde eine Lösung für die Verwaltung mobiler Geräte (MDM) implementiert? (SELECTION options: Ja, Nein, Nicht zutreffen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elche der folgenden Sicherheitsmaßnahmen für Endgeräte sind implementiert? (SELECTION options: Antivirensoftware, Firewall, Datensicherheitsrichtlinien (Data Loss Prevention, DLP), Festplattenverschlüsselung, Funktion zum Fernlöschen von Date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schreiben Sie alle ungewöhnlichen Verhaltensweisen von Endgeräten, die kürzlich beobachtet wurden.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Schwachstellenmanagement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Schwachstellenprüf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can-Häufigkeit (in Tagen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ammenfassung der aktuellen Scan-Ergebniss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ind kritische bzw. schwerwiegende Sicherheitslücken entdeckt worden? (SELECTION options: Ja, Nein., Ausstehender Sca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schreibung der Schritte zur Behebung von schwerwiegenden Sicherheitslück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plantes Datum für den Abschluss der Fehlerbeheb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wendetes Tool zur Schwachstellenanalyse (SELECTION options: Nessus, Qualys, Rapid7, Sonstig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hang zum Scan-Bericht (optional)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Reaktion auf Vorfälle und Wiederherstellu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/Uhrzeit des Beginns des Vorfall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urze Beschreibung des Vorfall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chweregrad des Vorfalls (gering, mittel, hoch, kritisch) (SELECTION options: Niedrig, Mittel, Hoch, Kritisch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schätzte Anzahl der betroffenen Datensätze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troffene Systeme (Bitte alle zutreffenden Optionen auswählen) (SELECTION options: Elektronische Patientenakte, Abrechnungssystem, Patientenportal, Netzwerkinfrastruktu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urchgeführte Maßnahmen zur Eindämmung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urchgeführte Maßnahmen zur Beseitigung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Bestätigung der Wiederherstellung (DAT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Datensicherung und Notfallwiederherstellu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äufigkeit der Datensicherung (z. B. täglich, wöchentlich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erfolgreichen vollständigen Datensicher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ufbewahrungsdauer für Backups (in Tagen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tandort für externe Datensicherung (LOCA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ethode zur Überprüfung der Datensicherung (z. B. Testwiederherstellung) (SELECTION options: Testwiederherstellung, Integritätsprüfung von Dateien, Automatisierte Überprüfung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Übung zur Notfallwiederherstell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taillierte Beschreibung des Disaster-Recovery-Plans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Schulung zum Thema Sicherheit und Sensibilisieru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abgeschlossenen Schulung (SELECTION options: Innerhalb der letzten 3 Monate, Vor 3–6 Monaten, Vor 6–12 Monaten, Vor über 12 Monate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 der Schulung behandelte Themen (SELECTION options: Phishing-Erkennung, Passwortsicherheit, HIPAA-Konformität, Schutz vor Schadsoftware, Meldung von Datenschutzverletzungen, Physische Sicherhei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schreiben Sie kurz, wie Sie sich Phishing-Angriffe vorstellen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ie melden Sie üblicherweise verdächtige Phishing-E-Mails? (SELECTION options: An die Abteilung für IT-Sicherheit, An den Vorgesetzten, Löschen und Ignoriere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ie oft haben Sie in diesem Jahr die Sicherheitsrichtlinien der Organisation überprüft? (NUMBER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ompliance- und regulatorische Anforderunge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st die Bewertung der HIPAA-Sicherheitsrichtlinien abgeschlossen? (SELECTION options: Ja, Nein, In Bearbeitung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HIPAA-Risikobewert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ntspricht die Anwendung den geltenden Datenschutzgesetzen des jeweiligen Bundesstaates? (SELECTION options: Anwendbar – Ja, Anwendbar - Nein, Unbekann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ammenfassung der relevanten Datenschutzgesetze der jeweiligen Bundesstaaten, die Anwendung find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inhaltung der Bestimmungen des HITECH-Gesetzes? (SELECTION options: Ja, Nein., Nicht zutreffen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rist für die Meldung von Datenschutzverletzungen (in Tagen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rgänzende Dokumentation (z. B. Richtlinien, Vereinbarungen)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Risikomanagement von Drittanbieter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isikoeinstufung von Anbietern (hoch, mittel, niedrig) (SELECTION options: Hoch, Mittel, Niedrig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tragsbeginndatum des Anbieter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abgeschlossenen Risikobewert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zahl der vom Dienstleister verarbeiteten Patientendaten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ammenfassung der Sicherheitsmaßnahmen des Anbieter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om Anbieter erbrachte Dienstleistungen (Bitte alle zutreffenden Optionen auswählen) (SELECTION options: Datenspeicherung, Datenverarbeitung, Softwareentwicklung, IT-Support, Ander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richt zur Sicherheitsbewertung von Anbietern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tatus der Einhaltung der Anforderungen durch den Anbieter (entspricht den Anforderungen, entspricht nicht den Anforderungen, in Bearbeitung) (SELECTION options: Konform, Nicht konform., In Bearbeitung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83" meta:object-count="0"/>
    <meta:generator>LibreOffice/24.2.7.2$Linux_X86_64 LibreOffice_project/420$Build-2</meta:generator>
  </office:meta>
</office:document-meta>
</file>