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CHECKLISTE FÜR DIE IT-SICHERHEIT IM GESUNDHEITSWESEN: DATENSCHUTZ UND ZUGRIFFSKONTROLLE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DATENVERSCHLÜSSELUNG UND -SPEICHERUNG ---</text:span></text:p>
      <text:p text:style-name="P1"><text:span text:style-name="T2">[ ] Verwendete Verschlüsselungsmethode (gespeicherte Daten) (AES-256, Triple DES (oder 3DES), Sonstiges (bitte angeben))</text:span></text:p>
      <text:p text:style-name="P1"><text:span text:style-name="T2">[ ] Verwendete Verschlüsselungsmethode (Datenübertragung) (TLS 1.2 oder höher, SSL 3.0, Sonstiges (bitte angeben))</text:span></text:p>
      <text:p text:style-name="P1"><text:span text:style-name="T2">[ ] Häufigkeit der Schlüsselrotation für die Verschlüsselung (in Tagen)</text:span></text:p>
      <text:p text:style-name="P1"><text:span text:style-name="T2">[ ] Beschreibung der Daten­speicherorte</text:span></text:p>
      <text:p text:style-name="P1"><text:span text:style-name="T2">[ ] Datenmaskierung implementiert? (Ja, Nein, Teilweise)</text:span></text:p>
      <text:p text:style-name="P1"><text:span text:style-name="T2">[ ] Richtliniendokument für die Verwaltung von Verschlüsselungsschlüsseln</text:span></text:p>
      <text:p text:style-name="P1"/>
      <text:p text:style-name="P1"><text:span text:style-name="T1">--- ZUGRIFFSKONTROLLE UND AUTHENTIFIZIERUNG ---</text:span></text:p>
      <text:p text:style-name="P1"><text:span text:style-name="T2">[ ] Ist die Multi-Faktor-Authentifizierung aktiviert? (Ja, Nein., Teilweise Implementierung)</text:span></text:p>
      <text:p text:style-name="P1"><text:span text:style-name="T2">[ ] Sind die Anforderungen an die Passwortkomplexität angewendet worden? (Ja, Nein, Überprüfung erforderlich)</text:span></text:p>
      <text:p text:style-name="P1"><text:span text:style-name="T2">[ ] Maximale Passwortlaufzeit (in Tagen)</text:span></text:p>
      <text:p text:style-name="P1"><text:span text:style-name="T2">[ ] Häufigkeit der Überprüfung von privilegierten Zugriffsrechten (Monatlich, vierteljährlich, Jährlich, Ad-hoc)</text:span></text:p>
      <text:p text:style-name="P1"><text:span text:style-name="T2">[ ] Rollenbasierte Zugriffskontrolle (RBAC) implementiert für: (Elektronische Patientenakte/Elektronische Krankenakte, Finanzsysteme, Labormanagementsysteme, Bildgebungssysteme, Sonstiges (bitte angeben))</text:span></text:p>
      <text:p text:style-name="P1"><text:span text:style-name="T2">[ ] Datum der letzten Überprüfung der Zugriffskontrollen</text:span></text:p>
      <text:p text:style-name="P1"><text:span text:style-name="T2">[ ] Hinweise zu Zugriffskontrollprozessen</text:span></text:p>
      <text:p text:style-name="P1"/>
      <text:p text:style-name="P1"><text:span text:style-name="T1">--- NETZWERKSICHERHEIT ---</text:span></text:p>
      <text:p text:style-name="P1"><text:span text:style-name="T2">[ ] Status der Firewall (Aktiv, Inaktiv, Wartungsmodus)</text:span></text:p>
      <text:p text:style-name="P1"><text:span text:style-name="T2">[ ] Anzahl der Firewall-Regeln</text:span></text:p>
      <text:p text:style-name="P1"><text:soft-page-break/><text:span text:style-name="T2">[ ] Status des Intrusion Detection Systems (IDS) (Aktiv, Inaktiv, Ausstehende Benachrichtigungen zur Überprüfung)</text:span></text:p>
      <text:p text:style-name="P1"><text:span text:style-name="T2">[ ] Zusammenfassung der aktuellen Netzwerkaktivitätsprotokolle</text:span></text:p>
      <text:p text:style-name="P1"><text:span text:style-name="T2">[ ] VPN-Status (Aktiviert, Deaktiviert, Aktive Verbindungen: 0)</text:span></text:p>
      <text:p text:style-name="P1"><text:span text:style-name="T2">[ ] Datum der letzten Netzwerksicherheitsprüfung</text:span></text:p>
      <text:p text:style-name="P1"><text:span text:style-name="T2">[ ] Wurde eine Netzwerksegmentierung implementiert? (VLANs, Mikrosegmentierung, Firewall-Regeln, Keine)</text:span></text:p>
      <text:p text:style-name="P1"/>
      <text:p text:style-name="P1"><text:span text:style-name="T1">--- ENDGERÄTESICHERHEIT ---</text:span></text:p>
      <text:p text:style-name="P1"><text:span text:style-name="T2">[ ] Ist eine Endpoint-Schutzsoftware installiert? (Ja, Nein., Nicht zutreffend)</text:span></text:p>
      <text:p text:style-name="P1"><text:span text:style-name="T2">[ ] Status der letzten vollständigen Scan-Durchführung (0 = fehlgeschlagen, 1 = erfolgreich)</text:span></text:p>
      <text:p text:style-name="P1"><text:span text:style-name="T2">[ ] Datum der letzten Installation eines Sicherheitspatchs</text:span></text:p>
      <text:p text:style-name="P1"><text:span text:style-name="T2">[ ] Wurde eine Lösung für die Verwaltung mobiler Geräte (MDM) implementiert? (Ja, Nein, Nicht zutreffend)</text:span></text:p>
      <text:p text:style-name="P1"><text:span text:style-name="T2">[ ] Welche der folgenden Sicherheitsmaßnahmen für Endgeräte sind implementiert? (Antivirensoftware, Firewall, Datensicherheitsrichtlinien (Data Loss Prevention, DLP), Festplattenverschlüsselung, Funktion zum Fernlöschen von Daten)</text:span></text:p>
      <text:p text:style-name="P1"><text:span text:style-name="T2">[ ] Beschreiben Sie alle ungewöhnlichen Verhaltensweisen von Endgeräten, die kürzlich beobachtet wurden.</text:span></text:p>
      <text:p text:style-name="P1"/>
      <text:p text:style-name="P1"><text:span text:style-name="T1">--- SCHWACHSTELLENMANAGEMENT ---</text:span></text:p>
      <text:p text:style-name="P1"><text:span text:style-name="T2">[ ] Datum der letzten Schwachstellenprüfung</text:span></text:p>
      <text:p text:style-name="P1"><text:span text:style-name="T2">[ ] Scan-Häufigkeit (in Tagen)</text:span></text:p>
      <text:p text:style-name="P1"><text:span text:style-name="T2">[ ] Zusammenfassung der aktuellen Scan-Ergebnisse</text:span></text:p>
      <text:p text:style-name="P1"><text:span text:style-name="T2">[ ] Sind kritische bzw. schwerwiegende Sicherheitslücken entdeckt worden? (Ja, Nein., Ausstehender Scan)</text:span></text:p>
      <text:p text:style-name="P1"><text:span text:style-name="T2">[ ] Beschreibung der Schritte zur Behebung von schwerwiegenden Sicherheitslücken</text:span></text:p>
      <text:p text:style-name="P1"><text:span text:style-name="T2">[ ] Geplantes Datum für den Abschluss der Fehlerbehebung</text:span></text:p>
      <text:p text:style-name="P1"><text:span text:style-name="T2">[ ] Verwendetes Tool zur Schwachstellenanalyse (Nessus, Qualys, Rapid7, Sonstige)</text:span></text:p>
      <text:p text:style-name="P1"><text:span text:style-name="T2">[ ] Anhang zum Scan-Bericht (optional)</text:span></text:p>
      <text:p text:style-name="P1"/>
      <text:p text:style-name="P1"><text:span text:style-name="T1">--- REAKTION AUF VORFÄLLE UND WIEDERHERSTELLUNG ---</text:span></text:p>
      <text:p text:style-name="P1"><text:span text:style-name="T2">[ ] Datum/Uhrzeit des Beginns des Vorfalls</text:span></text:p>
      <text:p text:style-name="P1"><text:soft-page-break/><text:span text:style-name="T2">[ ] Kurze Beschreibung des Vorfalls</text:span></text:p>
      <text:p text:style-name="P1"><text:span text:style-name="T2">[ ] Schweregrad des Vorfalls (gering, mittel, hoch, kritisch) (Niedrig, Mittel, Hoch, Kritisch)</text:span></text:p>
      <text:p text:style-name="P1"><text:span text:style-name="T2">[ ] Geschätzte Anzahl der betroffenen Datensätze</text:span></text:p>
      <text:p text:style-name="P1"><text:span text:style-name="T2">[ ] Betroffene Systeme (Bitte alle zutreffenden Optionen auswählen) (Elektronische Patientenakte, Abrechnungssystem, Patientenportal, Netzwerkinfrastruktur)</text:span></text:p>
      <text:p text:style-name="P1"><text:span text:style-name="T2">[ ] Durchgeführte Maßnahmen zur Eindämmung</text:span></text:p>
      <text:p text:style-name="P1"><text:span text:style-name="T2">[ ] Durchgeführte Maßnahmen zur Beseitigung</text:span></text:p>
      <text:p text:style-name="P1"><text:span text:style-name="T2">[ ] Datum der Bestätigung der Wiederherstellung</text:span></text:p>
      <text:p text:style-name="P1"/>
      <text:p text:style-name="P1"><text:span text:style-name="T1">--- DATENSICHERUNG UND NOTFALLWIEDERHERSTELLUNG ---</text:span></text:p>
      <text:p text:style-name="P1"><text:span text:style-name="T2">[ ] Häufigkeit der Datensicherung (z. B. täglich, wöchentlich)</text:span></text:p>
      <text:p text:style-name="P1"><text:span text:style-name="T2">[ ] Datum der letzten erfolgreichen vollständigen Datensicherung</text:span></text:p>
      <text:p text:style-name="P1"><text:span text:style-name="T2">[ ] Aufbewahrungsdauer für Backups (in Tagen)</text:span></text:p>
      <text:p text:style-name="P1"><text:span text:style-name="T2">[ ] Standort für externe Datensicherung</text:span></text:p>
      <text:p text:style-name="P1"><text:span text:style-name="T2">[ ] Methode zur Überprüfung der Datensicherung (z. B. Testwiederherstellung) (Testwiederherstellung, Integritätsprüfung von Dateien, Automatisierte Überprüfung)</text:span></text:p>
      <text:p text:style-name="P1"><text:span text:style-name="T2">[ ] Datum der letzten Übung zur Notfallwiederherstellung</text:span></text:p>
      <text:p text:style-name="P1"><text:span text:style-name="T2">[ ] Detaillierte Beschreibung des Disaster-Recovery-Plans</text:span></text:p>
      <text:p text:style-name="P1"/>
      <text:p text:style-name="P1"><text:span text:style-name="T1">--- SCHULUNG ZUM THEMA SICHERHEIT UND SENSIBILISIERUNG ---</text:span></text:p>
      <text:p text:style-name="P1"><text:span text:style-name="T2">[ ] Datum der letzten abgeschlossenen Schulung (Innerhalb der letzten 3 Monate, Vor 3–6 Monaten, Vor 6–12 Monaten, Vor über 12 Monaten)</text:span></text:p>
      <text:p text:style-name="P1"><text:span text:style-name="T2">[ ] In der Schulung behandelte Themen (Phishing-Erkennung, Passwortsicherheit, HIPAA-Konformität, Schutz vor Schadsoftware, Meldung von Datenschutzverletzungen, Physische Sicherheit)</text:span></text:p>
      <text:p text:style-name="P1"><text:span text:style-name="T2">[ ] Beschreiben Sie kurz, wie Sie sich Phishing-Angriffe vorstellen.</text:span></text:p>
      <text:p text:style-name="P1"><text:span text:style-name="T2">[ ] Wie melden Sie üblicherweise verdächtige Phishing-E-Mails? (An die Abteilung für IT-Sicherheit, An den Vorgesetzten, Löschen und Ignorieren)</text:span></text:p>
      <text:p text:style-name="P1"><text:span text:style-name="T2">[ ] Wie oft haben Sie in diesem Jahr die Sicherheitsrichtlinien der Organisation überprüft?</text:span></text:p>
      <text:p text:style-name="P1"/>
      <text:p text:style-name="P1"><text:span text:style-name="T1">--- COMPLIANCE- UND REGULATORISCHE ANFORDERUNGEN ---</text:span></text:p>
      <text:p text:style-name="P1"><text:span text:style-name="T2">[ ] Ist die Bewertung der HIPAA-Sicherheitsrichtlinien abgeschlossen? (Ja, Nein, In Bearbeitung)</text:span></text:p>
      <text:p text:style-name="P1"><text:soft-page-break/><text:span text:style-name="T2">[ ] Datum der letzten HIPAA-Risikobewertung</text:span></text:p>
      <text:p text:style-name="P1"><text:span text:style-name="T2">[ ] Entspricht die Anwendung den geltenden Datenschutzgesetzen des jeweiligen Bundesstaates? (Anwendbar – Ja, Anwendbar - Nein, Unbekannt)</text:span></text:p>
      <text:p text:style-name="P1"><text:span text:style-name="T2">[ ] Zusammenfassung der relevanten Datenschutzgesetze der jeweiligen Bundesstaaten, die Anwendung finden</text:span></text:p>
      <text:p text:style-name="P1"><text:span text:style-name="T2">[ ] Einhaltung der Bestimmungen des HITECH-Gesetzes? (Ja, Nein., Nicht zutreffend)</text:span></text:p>
      <text:p text:style-name="P1"><text:span text:style-name="T2">[ ] Frist für die Meldung von Datenschutzverletzungen (in Tagen)</text:span></text:p>
      <text:p text:style-name="P1"><text:span text:style-name="T2">[ ] Ergänzende Dokumentation (z. B. Richtlinien, Vereinbarungen)</text:span></text:p>
      <text:p text:style-name="P1"/>
      <text:p text:style-name="P1"><text:span text:style-name="T1">--- RISIKOMANAGEMENT VON DRITTANBIETERN ---</text:span></text:p>
      <text:p text:style-name="P1"><text:span text:style-name="T2">[ ] Risikoeinstufung von Anbietern (hoch, mittel, niedrig) (Hoch, Mittel, Niedrig)</text:span></text:p>
      <text:p text:style-name="P1"><text:span text:style-name="T2">[ ] Vertragsbeginndatum des Anbieters</text:span></text:p>
      <text:p text:style-name="P1"><text:span text:style-name="T2">[ ] Datum der letzten abgeschlossenen Risikobewertung</text:span></text:p>
      <text:p text:style-name="P1"><text:span text:style-name="T2">[ ] Anzahl der vom Dienstleister verarbeiteten Patientendaten</text:span></text:p>
      <text:p text:style-name="P1"><text:span text:style-name="T2">[ ] Zusammenfassung der Sicherheitsmaßnahmen des Anbieters</text:span></text:p>
      <text:p text:style-name="P1"><text:span text:style-name="T2">[ ] Vom Anbieter erbrachte Dienstleistungen (Bitte alle zutreffenden Optionen auswählen) (Datenspeicherung, Datenverarbeitung, Softwareentwicklung, IT-Support, Andere)</text:span></text:p>
      <text:p text:style-name="P1"><text:span text:style-name="T2">[ ] Bericht zur Sicherheitsbewertung von Anbietern</text:span></text:p>
      <text:p text:style-name="P1"><text:span text:style-name="T2">[ ] Status der Einhaltung der Anforderungen durch den Anbieter (entspricht den Anforderungen, entspricht nicht den Anforderungen, in Bearbeitung) (Konform, Nicht konform., In Bearbeitung)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templates/healthcare/healthcare-it-security-checklist-data-protection-access-control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7T07:33:02.747000000</meta:creation-date>
    <dc:date>2026-08-27T07:33:02.747000000</dc:date>
    <meta:document-statistic meta:table-count="0" meta:image-count="0" meta:object-count="0" meta:page-count="4" meta:paragraph-count="85" meta:word-count="797" meta:character-count="6507" meta:non-whitespace-character-count="5796"/>
    <meta:generator>LibreOffice/24.2.7.2$Linux_X86_64 LibreOffice_project/420$Build-2</meta:generator>
  </office:meta>
</office:document-meta>
</file>