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0.7484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a4ef26f66fcbc85e61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Context of the Organization &amp; Leadership Commit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rganization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ope of the Management System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ternal and External Issues Identified (SELECTION options: Regulatory/Legal, Market Competition, Technological Changes, Resource Availability, Cultural/Social Factor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adership Responsibility Level (SELECTION options: Executive Board, Senior Management, Department Head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text Review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igned Management Commitment Policy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p Management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isk Management &amp; Opportunity Planni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k Identifica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tigation Strategy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k Severity Level (SELECTION options: Low, Medium, High, Critic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bability Score (1-10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view Deadlin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Contingency Documentatio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k Office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source Management &amp; Competenc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mployee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ertification Expiry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kill Level (SELECTION options: Beginner, Intermediate, Advanced, Exper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quired Certifications (SELECTION options: Safety Training, Technical License, Compliance Certifi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etency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Document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Years of Experienc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erviso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Documented Information &amp; Operational Contro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 Reference Number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ffective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 Status (SELECTION options: Draft, Under Review, Released, Obsole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vision History &amp; Summary of Chang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pplicable Departments (SELECTION options: Quality Assurance, Operations, Logistics, Human Resource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trolled Document Attachmen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pprover Authorization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roduct &amp; Process Design Develop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ject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ign Specifications &amp; Requirement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velopment Stage (SELECTION options: Concept, Prototyping, Testing, Final Produc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terials Used (SELECTION options: Polymer, Metal, Composite, Ceramic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sign Comple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chnical Blueprints/CAD File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ad Enginee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upplier &amp; Externally Provided Process Contro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lier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riticality Level (SELECTION options: Critical, Major, Mino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ast Audit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ext Re-evaluation Due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ntrol Methods Used (SELECTION options: Incoming Inspection, Certificate of Analysis (CoA) Verification, On-site Audit, Supplier Self-Assessme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lier Certification/ISO Document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k Assessment Summary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lity Manage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Operational Planning &amp; Control (Production)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duction Start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duction Line (SELECTION options: Line A, Line B, Line C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rget Quantity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quired Raw Materials (SELECTION options: Steel, Plastic, Aluminum, Rub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perational Instruction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chnical Specification Sheet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duction Superviso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easurement, Analysis, and Continuous Improv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asurement Period Start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asurement Period End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ey Performance Indicator (KPI) Valu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alysis Method Used (SELECTION options: Root Cause Analysis, Statistical Process Control, Trend Analysis, Gap Analysi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alysis Findings and Observation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dentified Areas for Improvement (SELECTION options: Process Efficiency, Resource Allocation, Quality Control, Training &amp; Competency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Data/Report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viewer Approval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71" meta:object-count="0"/>
    <meta:generator>LibreOffice/24.2.7.2$Linux_X86_64 LibreOffice_project/420$Build-2</meta:generator>
  </office:meta>
</office:document-meta>
</file>