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1.7937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cb463ad9ba2f15e37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Caracterização e Separação de Resídu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Identificação do Fluxo de Resíduos (SELECTION options: Análise do SDS, Conhecimento do Processo, Análise Laboratorial, Caracterização de Resíduos Anterio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s de resíduos identificados. (SELECTION options: Ácidos, Bases, Solventes, Metais, Óleos, Lamas, Papel/Cartão, Plásticos, Desperdício de aliment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Segregação Utilizado (SELECTION options: Contentores com códigos de cores, Áreas Designadas, Barreiras Físicas, Equipa dedicad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talhada dos procedimentos de segregaç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ontentores separados para resíduo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 das áreas de separação de resíduos.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rmazenamento e contenção de resídu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ização da área principal de armazenamento de resíduos.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ontentores de resíduos em utilização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contentor (por exemplo, tambores, caixotes, compactadores) (SELECTION options: Baterias, Lixeiras, Compactadores, Contentores de descarga por tombamento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Contêiner (Selecione todas as opções aplicáveis) (SELECTION options: Sem vazamentos., Danos Visíveis, Corrosão, Devidamente identificado/rotulado., Fechado com seguranç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o contêiner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da inspeção do contentor (fugas, danos, etc.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 um sistema de contenção secundário implementado? (SELECTION options: Sim., Não, Não aplicável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e Resíduos Perigos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Determinação de Resíduos Perigosos (SELECTION options: Conhecimento do processo., Testes, Análise do SDS, Outr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total de resíduos perigosos gerados (libras/mê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digos de Resíduos Perigosos (EPA) (SELECTION options: D001 — Inflamável, D002 – Corrosivo, D003 – Reativo, D004 – Tóxico, Resíduos listados na categoria F, Resíduos listados no índice K, Resíduos listados no programa P., Resíduos classificados como «U»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ichas de Dados de Segurança (FDS) para Produtos Químicos Essenciai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a área de armazenamento de resíduos perigosos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o Plano de Contingência para Derramamentos/Liberaçõ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Contêiner (SELECTION options: Bom., Justo, imparcial.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a pessoa responsável pela gestão de resíduos perigoso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e Resíduos Não Perigos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lume estimado de resíduos gerais produzidos (metros cúbicos/seman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so estimado dos materiais recicláveis recolhidos (kg/seman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atual do programa de reciclagem (SELECTION options: Fluxo Único, Fluxo Duplo, Separado por origem, Sem programa de reciclagem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is Recicláveis Recolhidos (Selecione todas as opções aplicáveis) (SELECTION options: Papel e cartão, Plásticos, Metais, Vidro, Produtos orgânicos (compostáveis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visão dos Contratos de Eliminação de Resídu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s estratégias de redução de resíduos implementada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Eliminação de Resíduos (SELECTION options: Aterro sanitário, Conversão de resíduos em energia, Outro (especificar)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cumentos de Gestão de Resíduos e Registo de D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criação do manifest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o Manifest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ções do Gerador (Nome, Endereço, ID da EP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ções do veículo de transporte (Nome, número da licenç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ções sobre a instalação de tratamento/eliminação de resíduos (nome, número do alvará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os Resíduos (incluindo os códigos de resíduos da EPA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de resíduos (unidade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Manifesto (por exemplo, Inicial, Parcial, Final) (SELECTION options: Inicial, Parcial, Fin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 do Manifesto Digitalizada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sposta a Emergências e Prevenção de Derramament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o último simulado de resposta a derramamento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revisão do plano de prevenção de derramamentos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o de resposta típico a um incidente de derrame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os Procedimentos do Plano de Prevenção de Derramament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ização dos kits de resposta a derramamentos.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amento disponível para resposta a derrames (selecione todas as opções aplicáveis) (SELECTION options: Absorventes., Boom, Agentes neutralizantes, Equipamento de proteção individual (EPI), Pás e bald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ssoa de contacto principal para a gestão de derrames. (SELECTION options: Nome 1, Nome 2, Indique 3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ar o documento do Plano de Prevenção de Derramamentos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ormação e sensibilização dos colaborador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funcionários treinados nos procedimentos de gestão de resíduo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sessão de formação sobre gestão de resíduos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de realização da formação (selecione uma opção) (SELECTION options: Presencial, Online, Combinaçã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conciso do conteúdo abordado na formaçã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ópicos abordados no treinamento sobre gestão de resíduos (selecione todas as opções aplicáveis): (SELECTION options: Identificação de Resíduos Perigosos, Separação de Resíduos, Plano de Ação em Caso de Vazamento, Utilização Adequada de Contêineres, Requisitos de manutenção de registos, Informações de contato para emergência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ue os registos ou certificados de formação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equência das sessões de atualização (selecione uma opção) (SELECTION options: Anualmente, Semestralmente, Conforme necessário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ormidade Regulatória e Obtenção de Licenç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(s) do Alvará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e renovação da licença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óxima data de renovação da licenç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mite de Validade do Permisso (em Di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Órgão Regulador Principal (SELECTION options: EPA, Agência Estadual de Proteção Ambiental, Administração Loc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o das Regulamentações Aplicávei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ópias das principais licenças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das as licenças estão válidas? (SELECTION options: Sim, Não, N/A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iciativas de Redução de Resíduos e Reciclagem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inicial de resíduos gerados (toneladas/an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xa atual de redução de resíduos (%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as Estratégias de Redução de Desperdício Implementad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gramas de reciclagem atualmente em vigor (selecione todas as opções aplicáveis) (SELECTION options: Documento, Papelão, Plástico, Metal, Vidro, Resíduos orgânicos (compostagem), Resíduos de Equipamentos Eletrónicos (REEE), Outro (especifique no campo de texto longo)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étodo atual de gestão de resíduos orgânicos. (SELECTION options: Compostagem no Local, Compostagem Fora do Local, Digestão Anaeróbica, Aterro sanitário, Não se aplica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Auditoria de Gestão de Resídu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ntidade de materiais reciclados (em tonel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lhes sobre os programas de envolvimento dos funcionários para a redução de resíduos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ão de Contratad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me da empresa contratad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ssoa de contacto do contratado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e vencimento do contrato (AAA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s de resíduos tratados pelo empreiteiro (SELECTION options: Resíduos Perigosos, Resíduos não perigosos, Materiais recicláveis, Resíduos Universai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o do Contrato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avaliação de desempenho do contratad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desempenho do contratado (segurança, conformidade, etc.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Licença do Contratado (SELECTION options: Ativo, Suspenso, Expirado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90" meta:object-count="0"/>
    <meta:generator>LibreOffice/24.2.7.2$Linux_X86_64 LibreOffice_project/420$Build-2</meta:generator>
  </office:meta>
</office:document-meta>
</file>