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0.298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fe888b463ad9ba2f15deb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Inspeção Visual Diária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a porta – Geral (SELECTION options: Excelente, Bom., Justo; razoável., Ruim, Necessita de reparação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nos visíveis? (SELECTION options: Sim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quaisquer danos observados (se aplicável)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dantes das portas – Condição (SELECTION options: Bom., Justo, imparcial., Ruim, Em falta/Danificad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eratura aproximada (para avaliação da vedação da porta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rtina de segurança com luz (se instalada) – Está a funcionar? (SELECTION options: Sim, Não, Não equipado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/Observações adicionais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Testes Funcionais Mensai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locidade de abertura e fecho da porta (em segundo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o de abertura da porta (segundo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o de fechamento da porta (em segundo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ível de ruído durante o funcionamento da porta. (SELECTION options: Normal, Ligeiramente acima do normal., Exagerado, Incomu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tegridade da vedação da porta (SELECTION options: Excelente, Bom., Justo/a, Rui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uncionalidade do Mecanismo de Inversão de Segurança (SELECTION options: Funcional, Necessita de ajustes., Não funcional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isquer observações incomuns durante os testes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o Teste Funcional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ssinatura do Técnico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Lubrificação e Limpeza Trimestral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o método de limpeza utilizado (por exemplo, água e sabão, desengordurante)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giste qualquer resíduo ou acumulação de sujidade que for detetado durante a limpeza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Lubrificante Utilizado: (SELECTION options: Spray de silicone, Graxa de lítio, Lubrificante seco, Outro (especifique no campo de texto longo)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ntidade de lubrificante utilizada (por exemplo, em onças ou gram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Áreas específicas lubrificadas (por exemplo, dobradiças, roletes, molas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pontos de articulação lubrificados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ote qualquer resistência ou ruído incomum durante a lubrificação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Inspeção Anual Abrangent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total de acessos (último ano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locidade de abertura da porta (pés/segundo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locidade de fechamento da porta (pés/segundo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uncionamento da Porta (em Geral) (SELECTION options: Excelente, Bom., Justo, imparcial., Rui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 detalhadas sobre o estado do equipamento (incluir quaisquer ruídos, movimentos ou sinais de desgaste incomuns)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tos da porta e dos seus componentes (Carregue as imagens relevantes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uncionalidade do Sensor Fotoelétrico (SELECTION options: Totalmente funcional, Parcialmente funcional, Não funcional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inspeção/substituição de molas/cabo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comendações para Manutenções ou Reparos Futuro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ssinatura do Técnico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Verificação dos Equipamentos de Segurança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a Barreira de Luz? (SELECTION options: Funcional, Com defeito – Necessita de reparação., Desconectad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o Dispositivo de Controlo de Presença (DCP)? (SELECTION options: Funcional, Com defeito – Necessita de reparação., Desconectad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l o estado do dispositivo de aviso sonoro (buzina/sinal)? (SELECTION options: Funcional, Com mau funcionamento — necessita de reparação., Desconectad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linhamento do feixe da barreira de luz (distância em mm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uncionalidade do botão de paragem de emergência? (SELECTION options: Funcional, Requer Reparação, Desconectad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ram observados quaisquer riscos de segurança ou comportamentos incomuns?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inspeção dos equipamentos de segurança.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Documentação e Registr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Inspeçã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identificação do inspetor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o das conclusões e das ações implementadas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óximo tipo de programação de manutenção (SELECTION options: Diário, Semanal, Mensal, Trimestral, Anualmen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óxima data agendada para a inspeçã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rregar fotos/documentos de suporte (opcional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rnecedor de serviços de manutenção (se aplicável) (TEXT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57" meta:object-count="0"/>
    <meta:generator>LibreOffice/24.2.7.2$Linux_X86_64 LibreOffice_project/420$Build-2</meta:generator>
  </office:meta>
</office:document-meta>
</file>