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MANUTENÇÃO DA PORTA DA ÁREA DE DESCARREGAMENTO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INSPEÇÃO VISUAL DIÁRIA ---</text:span></text:p>
      <text:p text:style-name="P1"><text:span text:style-name="T2">[ ] Estado da porta – Geral (Excelente, Bom., Justo; razoável., Ruim, Necessita de reparação.)</text:span></text:p>
      <text:p text:style-name="P1"><text:span text:style-name="T2">[ ] Danos visíveis? (Sim, Não)</text:span></text:p>
      <text:p text:style-name="P1"><text:span text:style-name="T2">[ ] Descreva quaisquer danos observados (se aplicável).</text:span></text:p>
      <text:p text:style-name="P1"><text:span text:style-name="T2">[ ] Vedantes das portas – Condição (Bom., Justo, imparcial., Ruim, Em falta/Danificado)</text:span></text:p>
      <text:p text:style-name="P1"><text:span text:style-name="T2">[ ] Temperatura aproximada (para avaliação da vedação da porta)</text:span></text:p>
      <text:p text:style-name="P1"><text:span text:style-name="T2">[ ] Cortina de segurança com luz (se instalada) – Está a funcionar? (Sim, Não, Não equipado.)</text:span></text:p>
      <text:p text:style-name="P1"><text:span text:style-name="T2">[ ] Notas/Observações adicionais</text:span></text:p>
      <text:p text:style-name="P1"/>
      <text:p text:style-name="P1"><text:span text:style-name="T1">--- TESTES FUNCIONAIS MENSAIS ---</text:span></text:p>
      <text:p text:style-name="P1"><text:span text:style-name="T2">[ ] Velocidade de abertura e fecho da porta (em segundos)</text:span></text:p>
      <text:p text:style-name="P1"><text:span text:style-name="T2">[ ] Tempo de abertura da porta (segundos)</text:span></text:p>
      <text:p text:style-name="P1"><text:span text:style-name="T2">[ ] Tempo de fechamento da porta (em segundos)</text:span></text:p>
      <text:p text:style-name="P1"><text:span text:style-name="T2">[ ] Nível de ruído durante o funcionamento da porta. (Normal, Ligeiramente acima do normal., Exagerado, Incomum)</text:span></text:p>
      <text:p text:style-name="P1"><text:span text:style-name="T2">[ ] Integridade da vedação da porta (Excelente, Bom., Justo/a, Ruim)</text:span></text:p>
      <text:p text:style-name="P1"><text:span text:style-name="T2">[ ] Funcionalidade do Mecanismo de Inversão de Segurança (Funcional, Necessita de ajustes., Não funcional)</text:span></text:p>
      <text:p text:style-name="P1"><text:span text:style-name="T2">[ ] Quaisquer observações incomuns durante os testes.</text:span></text:p>
      <text:p text:style-name="P1"><text:span text:style-name="T2">[ ] Data do Teste Funcional</text:span></text:p>
      <text:p text:style-name="P1"><text:span text:style-name="T2">[ ] Assinatura do Técnico</text:span></text:p>
      <text:p text:style-name="P1"/>
      <text:p text:style-name="P1"><text:soft-page-break/><text:span text:style-name="T1">--- LUBRIFICAÇÃO E LIMPEZA TRIMESTRAL ---</text:span></text:p>
      <text:p text:style-name="P1"><text:span text:style-name="T2">[ ] Descreva o método de limpeza utilizado (por exemplo, água e sabão, desengordurante).</text:span></text:p>
      <text:p text:style-name="P1"><text:span text:style-name="T2">[ ] Registe qualquer resíduo ou acumulação de sujidade que for detetado durante a limpeza.</text:span></text:p>
      <text:p text:style-name="P1"><text:span text:style-name="T2">[ ] Tipo de Lubrificante Utilizado: (Spray de silicone, Graxa de lítio, Lubrificante seco, Outro (especifique no campo de texto longo).)</text:span></text:p>
      <text:p text:style-name="P1"><text:span text:style-name="T2">[ ] Quantidade de lubrificante utilizada (por exemplo, em onças ou gramas)</text:span></text:p>
      <text:p text:style-name="P1"><text:span text:style-name="T2">[ ] Áreas específicas lubrificadas (por exemplo, dobradiças, roletes, molas)</text:span></text:p>
      <text:p text:style-name="P1"><text:span text:style-name="T2">[ ] Número de pontos de articulação lubrificados.</text:span></text:p>
      <text:p text:style-name="P1"><text:span text:style-name="T2">[ ] Anote qualquer resistência ou ruído incomum durante a lubrificação.</text:span></text:p>
      <text:p text:style-name="P1"/>
      <text:p text:style-name="P1"><text:span text:style-name="T1">--- INSPEÇÃO ANUAL ABRANGENTE ---</text:span></text:p>
      <text:p text:style-name="P1"><text:span text:style-name="T2">[ ] Número total de acessos (último ano)</text:span></text:p>
      <text:p text:style-name="P1"><text:span text:style-name="T2">[ ] Velocidade de abertura da porta (pés/segundo)</text:span></text:p>
      <text:p text:style-name="P1"><text:span text:style-name="T2">[ ] Velocidade de fechamento da porta (pés/segundo)</text:span></text:p>
      <text:p text:style-name="P1"><text:span text:style-name="T2">[ ] Funcionamento da Porta (em Geral) (Excelente, Bom., Justo, imparcial., Ruim)</text:span></text:p>
      <text:p text:style-name="P1"><text:span text:style-name="T2">[ ] Notas detalhadas sobre o estado do equipamento (incluir quaisquer ruídos, movimentos ou sinais de desgaste incomuns).</text:span></text:p>
      <text:p text:style-name="P1"><text:span text:style-name="T2">[ ] Fotos da porta e dos seus componentes (Carregue as imagens relevantes)</text:span></text:p>
      <text:p text:style-name="P1"><text:span text:style-name="T2">[ ] Funcionalidade do Sensor Fotoelétrico (Totalmente funcional, Parcialmente funcional, Não funcional.)</text:span></text:p>
      <text:p text:style-name="P1"><text:span text:style-name="T2">[ ] Data da última inspeção/substituição de molas/cabos</text:span></text:p>
      <text:p text:style-name="P1"><text:span text:style-name="T2">[ ] Recomendações para Manutenções ou Reparos Futuros</text:span></text:p>
      <text:p text:style-name="P1"><text:span text:style-name="T2">[ ] Assinatura do Técnico</text:span></text:p>
      <text:p text:style-name="P1"/>
      <text:p text:style-name="P1"><text:span text:style-name="T1">--- VERIFICAÇÃO DOS EQUIPAMENTOS DE SEGURANÇA ---</text:span></text:p>
      <text:p text:style-name="P1"><text:span text:style-name="T2">[ ] Estado da Barreira de Luz? (Funcional, Com defeito – Necessita de reparação., Desconectado)</text:span></text:p>
      <text:p text:style-name="P1"><text:span text:style-name="T2">[ ] Estado do Dispositivo de Controlo de Presença (DCP)? (Funcional, Com defeito – Necessita de reparação., Desconectado)</text:span></text:p>
      <text:p text:style-name="P1"><text:span text:style-name="T2">[ ] Qual o estado do dispositivo de aviso sonoro (buzina/sinal)? (Funcional, Com mau funcionamento — necessita de reparação., Desconectado)</text:span></text:p>
      <text:p text:style-name="P1"><text:span text:style-name="T2">[ ] Alinhamento do feixe da barreira de luz (distância em mm)</text:span></text:p>
      <text:p text:style-name="P1"><text:soft-page-break/><text:span text:style-name="T2">[ ] Funcionalidade do botão de paragem de emergência? (Funcional, Requer Reparação, Desconectado)</text:span></text:p>
      <text:p text:style-name="P1"><text:span text:style-name="T2">[ ] Foram observados quaisquer riscos de segurança ou comportamentos incomuns?</text:span></text:p>
      <text:p text:style-name="P1"><text:span text:style-name="T2">[ ] Data da última inspeção dos equipamentos de segurança.</text:span></text:p>
      <text:p text:style-name="P1"/>
      <text:p text:style-name="P1"><text:span text:style-name="T1">--- DOCUMENTAÇÃO E REGISTROS ---</text:span></text:p>
      <text:p text:style-name="P1"><text:span text:style-name="T2">[ ] Data da Última Inspeção</text:span></text:p>
      <text:p text:style-name="P1"><text:span text:style-name="T2">[ ] Número de identificação do inspetor.</text:span></text:p>
      <text:p text:style-name="P1"><text:span text:style-name="T2">[ ] Resumo das conclusões e das ações implementadas.</text:span></text:p>
      <text:p text:style-name="P1"><text:span text:style-name="T2">[ ] Próximo tipo de programação de manutenção (Diário, Semanal, Mensal, Trimestral, Anualmente)</text:span></text:p>
      <text:p text:style-name="P1"><text:span text:style-name="T2">[ ] Próxima data agendada para a inspeção</text:span></text:p>
      <text:p text:style-name="P1"><text:span text:style-name="T2">[ ] Carregar fotos/documentos de suporte (opcional)</text:span></text:p>
      <text:p text:style-name="P1"><text:span text:style-name="T2">[ ] Fornecedor de serviços de manutenção (se aplicável)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logistics/loading-dock-door-maintenance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4:19.941000000</meta:creation-date>
    <dc:date>2026-08-27T07:34:19.941000000</dc:date>
    <meta:document-statistic meta:table-count="0" meta:image-count="0" meta:object-count="0" meta:page-count="3" meta:paragraph-count="59" meta:word-count="578" meta:character-count="3805" meta:non-whitespace-character-count="3280"/>
    <meta:generator>LibreOffice/24.2.7.2$Linux_X86_64 LibreOffice_project/420$Build-2</meta:generator>
  </office:meta>
</office:document-meta>
</file>