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5.0272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ceef26f66fcbc8608f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Angaben zum Anfragesteller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me des Anfrage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lefonnummer des Anfrage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-Mail-Adresse des Anfrage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ohnungs-/Apartmentnummer (falls zutreffend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Anfrag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vorzugte Kontaktzeit (optional)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ziehung zum Eigentum (Eigentümer/Mieter/Gast) (SELECTION options: Eigentümer, Mieter, Gast, Ande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Objektinformation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dresse der Immobili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ohnungs-/Apartmentnummer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 der Immobilie (SELECTION options: Einfamilienhaus, Eigentumswohnung, Apartment / Wohnung, Reihenhaus, Kommerziell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me des Gebäudes (falls zutreffend) (SELE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Übergabe (zur Information)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etvertragsnummer (falls zutreffend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eschreibung des Problem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sführliche Beschreibung des Problem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gefähre Größe des betroffenen Bereichs (z. B. in Quadratfuß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elche der folgenden Aussagen beschreibt das Problem am besten? (SELECTION options: Sanitärinstallationen, Elektrisch, Heizung, Lüftung und Klimatisierung, Strukturell, Gerät, Kosmetik, Sonstiges (bitte im Freitextfeld näher erläutern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nkrete Einzelheiten oder Umstände im Zusammenhang mit dem Problem (z. B. wann tritt es auf, was löst es aus?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den Sie Fotos oder Videos des Problems hoch (optional, aber empfohlen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naue Ortsangabe des Problems innerhalb des Gebäudes (z. B. Hauptbadezimmer, Flur im 2. Stock). (LOCATIO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chweregrad und Dringlichkei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weregrad (SELECTION options: Notfall – akute Gefahr, Hoch – Erhebliche Auswirkungen/potenzielle Gefahr, Mittelgradig – Störend, aber nicht gefährlich., Gering – Leichte Unannehmlichkei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ringlichkeit (SELECTION options: So schnell wie möglich – innerhalb von 24 Stunden., Innerhalb von 3 Tagen, Innerhalb von 7 Tagen, Geplant – kein unmittelbarer Bedarf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r Einflussfaktor (1–10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tte kurz die Dringlichkeit begründen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wünschtes Fertigstellungsdatum (falls zutreffend)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rste Bewertung und Diagnose (Techniker)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lierte Beschreibung des beobachteten Problem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nzeige (falls vorhand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ögliche Ursache (vorläufige Einschätzung) (SELECTION options: Abnutzung und Verschleiß, Schaden, Funktionsstörung, Umweltfaktoren, Unbekan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troffene Systeme (Bitte alle zutreffenden auswählen) (SELECTION options: Sanitärinstallationen, Elektrisch, Heizung, Lüftung und Klimatechnik, Strukturell, Dacharbeiten, Haushaltsgeräte, Außenbereich, Innenrau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/Videos des Problems (optional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 Bearbeitungszeit (in Stund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Bewert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eitpunkt der Bewert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naue Ortsangabe des Problems (LOCATIO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urchgeführte Arbeiten und verwendete Materialien (Techniker)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sführliche Beschreibung der ausgeführten Arbeit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troffene Gewerke (z. B. Sanitärinstallation, Elektroinstallation, Schreinerarbeiten) (SELECTION options: Sanitärinstallationen, Elektrisch, Zimmerei, Heizung, Lüftung und Klimatechnik, Malen, Allgemeine Reparaturen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fgewendete Arbeitsstund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 Arbeitsstunden (falls abweichend von den tatsächlich geleisteten Stund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wendete Materialien – Beschreibung und Meng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lkost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 der abgeschlossenen Arbeiten (Vorher-Nachher-Vergleich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d unerwartete Probleme aufgetreten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gaben zu unerwarteten Problemen (falls zutreffend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uflösung und Verifizier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 das Problem zu Ihrer Zufriedenheit gelöst? (SELECTION options: Ja, Nein, Teilweise behob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lls das Problem nicht vollständig oder nur teilweise behoben wurde, bitte erklären Sie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bt es noch offene Fragen oder Bedenken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enn ja, beschreiben Sie bitte alle verbleibenden Bedenken: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Überprü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Anfragenden (zur Bestätigung)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kumentation und Freigab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Technikers (Bestätigung der ausgeführten Arbeiten) (SIGNAT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Anfragenden (Bestätigung der Lösung) (SIGNAT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Abschlusse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/Videos der fertiggestellten Arbeiten (optional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amtzufriedenheitsgrad (SELECTION options: Ausgezeichnet, Gut., Fair, ar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ätzliche Anmerkungen oder Kommentare (optional)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66" meta:object-count="0"/>
    <meta:generator>LibreOffice/24.2.7.2$Linux_X86_64 LibreOffice_project/420$Build-2</meta:generator>
  </office:meta>
</office:document-meta>
</file>