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</office:font-face-decls>
  <office:automatic-styles>
    <style:style style:name="co1" style:family="table-column">
      <style:table-column-properties fo:break-before="auto" style:column-width="18.4583in"/>
    </style:style>
    <style:style style:name="co2" style:family="table-column">
      <style:table-column-properties fo:break-before="auto" style:column-width="0.4752in"/>
    </style:style>
    <style:style style:name="co3" style:family="table-column">
      <style:table-column-properties fo:break-before="auto" style:column-width="0.4854in"/>
    </style:style>
    <style:style style:name="co4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</office:automatic-styles>
  <office:body>
    <office:spreadsheet>
      <table:calculation-settings table:automatic-find-labels="false" table:use-regular-expressions="false" table:use-wildcards="true"/>
      <table:table table:name="6a8fe832bdd338bdb052b4e6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row table:style-name="ro1">
          <table:table-cell office:value-type="string" calcext:value-type="string">
            <text:p>Label</text:p>
          </table:table-cell>
          <table:table-cell office:value-type="string" calcext:value-type="string">
            <text:p>Value</text:p>
          </table:table-cell>
          <table:table-cell office:value-type="string" calcext:value-type="string">
            <text:p>Notes</text:p>
          </table:table-cell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Created by ChecklistGuro (https://checklistguro.com)</text:p>
          </table:table-cell>
          <table:table-cell table:number-columns-repeated="2"/>
        </table:table-row>
        <table:table-row table:style-name="ro1" table:number-rows-repeated="2">
          <table:table-cell table:number-columns-repeated="3"/>
        </table:table-row>
        <table:table-row table:style-name="ro1">
          <table:table-cell office:value-type="string" calcext:value-type="string">
            <text:p>Mülltrennung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bfallkategorie (Bitte alle zutreffenden Optionen auswählen) (SELECTION options: Gefährlicher pharmazeutischer Abfall, Nicht gefährlicher pharmazeutischer Abfall, Scharfe Gegenstände und medizinischer Abfall, Abfall von kontrollierten Substanzen, Chemotherapieabfälle, Zytotoxische Abfäll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Genaue Beschreibung des Abfalls (z. B. abgelaufene Tabletten, unbenutzte Ampullen)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Geschätzte Abfallmenge (Gewicht oder Volumen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ehältertyp (z. B. roter Beutel, gelber Behälter, Behälter für spitze/scharfe Gegenstände) (SELECTION options: Roter Ordner, Gelber Container, Behälter für spitze Gegenstände, Sonstiges (bitte angeben)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Gibt es besondere Hinweise zur Mülltrennung? (TEXT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Behälterkennzeichnung und -lagerung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Überprüfung der Bezeichnung für Abfallkategorien (SELECTION options: Korrekt, Falsch – muss korrigiert werden.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Ist ein Warnsymbol für gefährliche Abfälle vorhanden? (SELECTION options: Ja, Nein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Container-Volumen (Gallonen/Liter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um, ab dem das Etikett angewendet wurde.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Zustand des Containers (visuelle Inspektion) (SELECTION options: intakt, Beschädigt – muss ersetzt werden.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peicherort (LOCATION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Mitarbeiterschulung und Sensibilisierung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um der letzten abgeschlossenen Schulung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bgedecktes Schulungsmodul (SELECTION options: Verwaltung von gefährlichen Abfällen, Handhabung von kontrollierten Substanzen, Sicherheit im Umgang mit scharfen Gegenständen, Maßnahmen bei Verschüttungen, Allgemeine Informationen und Sensibilisierung zum Thema pharmazeutischer Abfall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nzahl der absolvierten Schulungsstunden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Mitarbeiterkommentare/Beobachtungen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Überprüfung des Trainers/der Trainerin (SELECTION options: Abgeschlossen, Unvollständig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Unterschrift des Mitarbeiters (SIGNATURE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Aufzeichnung und Dokumentation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um der Erstellung des Abfallprotokolls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bfallmenge (Gewicht/Volumen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eschreibung der Abfallmaterialien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bfallnachweise-Dokument (UPLOAD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ntsorgungsmethode (SELECTION options: Verbrennung, Deponie, Recycling, Sonstig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Notizen/Kommentare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um der Entsorgung (DATE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Erstellung und Entsorgung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um der Manifest-Erstellung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Gesamtmenge des Abfalls (Pfund/Kilogramm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ntsorgungsmethode (SELECTION options: Verbrennung, Deponie, Recycling, Ander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eschreibung des Abfalls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Manifest-Datei (UPLOAD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tatus der Abfallerzeugung (SELECTION options: Anbieter von kleinen Mengen, Generator für große Datenmengen, Erzeuger geringer Abfallmengen, die unter bestimmten Bedingungen von der Anmeldepflicht befreit sind.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tandort der Entsorgungseinrichtung (LOCATION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Vermeidung und Bewältigung von Verschüttungen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Menge an verfügbaren, saugfähigen Materialien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ind die Standorte der Notfallausrüstung für das Beseitigen von Verschüttungen überprüft? (SELECTION options: Ja, Nein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um der letzten Inspektion des Auffangbecken-Sets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Notizen von der letzten Inspektion des Auffangsets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Wurde die Liste der Notfallkontakte aktualisiert? (SELECTION options: Ja, Nein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etails zur Schulung für das Personal im Umgang mit Notfallsituationen bei Verschüttungen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Hauptbereich zur Eindämmung von Verschüttungen (LOCATION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Einhaltung gesetzlicher Vorschriften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Neueste Version der SOP Nr. #PHW-001 (Abfallwirtschaft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um der letzten behördlichen Inspektion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Zusammenfassung der Ergebnisse der Inspektion und der erforderlichen Korrekturmaßnahmen (falls zutreffend)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nwendbare bundesstaatliche Vorschriften (z. B. RCRA, DEA) (SELECTION options: Resource Conservation and Recovery Act (Gesetz über die Erhaltung und Wiederverwertung von Ressourcen), DEA, Bundesland-spezifische Bestimmungen, Ander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Welche der folgenden Abfallströme werden durch Ihre derzeitige Genehmigung abgedeckt? (SELECTION options: RCRA-gefährlicher Abfall, Kontrollierte Substanzen, Scharfe Gegenstände, Pharmazeutische Abfälle – nicht gefährlich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Kopie der aktuellen Genehmigung für die Entsorgung von Abfällen (UPLOAD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Integrität und Zustand von Containern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Containergröße (Gallonen/Liter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Material des Containers (SELECTION options: Polyethylen (PE), Polypropylen (PP), Edelstahl, Glas, Sonstig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Zustand – Sichtprüfung (SELECTION options: unversehrt, Geringfügige Beschädigungen (Kratzer), Leichte Schäden (Dellen), Erhebliche Schäden (Undichtigkeiten/Risse)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eschreiben Sie alle festgestellten Schäden.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Integrität beim Schließen (SELECTION options: Sicher, locker, Beschädigt, Fehl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Fügen Sie ein Foto des Containers bei (falls dieser beschädigt ist). (UPLOAD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Apotheken-spezifischer Abfall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Wurde eine Abgleichung des Inventars kontrollierter Substanzen durchgeführt? (SELECTION options: Ja., Nein., Nicht zutreffend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Geschätzte Menge an erzeugtem zytotoxischen Abfall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Letzter Termin für die Entsorgung von zytotoxischen Abfällen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etails zu den Verfahren für den Umgang mit zytotoxischen Abfällen (Beschreibung der Abweichung)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Wurde das Protokoll zur getrennten Sammlung von Abfällen eingehalten? (SELECTION options: Ja, Nein, Nicht zutreffend.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Fügen Sie die Schulungsunterlagen für die Herstellung von Mischstoffen bei (insbesondere in Bezug auf gefährliche Abfälle). (UPLOAD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Zeitpunkt der letzten Übung zur Reaktion auf das Verschütten gefährlicher Medikamente (DATE)</text:p>
          </table:table-cell>
          <table:table-cell table:number-columns-repeated="2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font-size="10pt" fo:language="en" fo:country="US" style:font-name-asian="Noto Sans CJK SC" style:font-size-asian="10pt" style:language-asian="zh" style:country-asian="CN" style:font-name-complex="Noto Sans Devanagari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DejaVu Sans'" style:font-family-generic-asian="system" style:font-pitch-asian="variable" style:font-size-asian="12pt" style:language-asian="zh" style:country-asian="CN" style:font-family-complex="'Noto Sans'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Liberation Sans" fo:font-family="'Liberation Sans'" style:font-family-generic="swiss" style:font-pitch="variable" fo:font-size="10pt" style:font-name-asian="Noto Sans CJK SC" style:font-family-asian="'Noto Sans CJK SC'" style:font-family-generic-asian="system" style:font-pitch-asian="variable" style:font-size-asian="10pt" style:font-name-complex="Noto Sans Devanagari" style:font-family-complex="'Noto Sans Devanagari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7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document-statistic meta:table-count="1" meta:cell-count="70" meta:object-count="0"/>
    <meta:generator>LibreOffice/24.2.7.2$Linux_X86_64 LibreOffice_project/420$Build-2</meta:generator>
  </office:meta>
</office:document-meta>
</file>