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CHECKLISTE FÜR DAS MANAGEMENT VON PHARMAZEUTISCHEN ABFÄLLEN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MÜLLTRENNUNG ---</text:span></text:p>
      <text:p text:style-name="P1"><text:span text:style-name="T2">[ ] Abfallkategorie (Bitte alle zutreffenden Optionen auswählen) (Gefährlicher pharmazeutischer Abfall, Nicht gefährlicher pharmazeutischer Abfall, Scharfe Gegenstände und medizinischer Abfall, Abfall von kontrollierten Substanzen, Chemotherapieabfälle, Zytotoxische Abfälle)</text:span></text:p>
      <text:p text:style-name="P1"><text:span text:style-name="T2">[ ] Genaue Beschreibung des Abfalls (z. B. abgelaufene Tabletten, unbenutzte Ampullen)</text:span></text:p>
      <text:p text:style-name="P1"><text:span text:style-name="T2">[ ] Geschätzte Abfallmenge (Gewicht oder Volumen)</text:span></text:p>
      <text:p text:style-name="P1"><text:span text:style-name="T2">[ ] Behältertyp (z. B. roter Beutel, gelber Behälter, Behälter für spitze/scharfe Gegenstände) (Roter Ordner, Gelber Container, Behälter für spitze Gegenstände, Sonstiges (bitte angeben))</text:span></text:p>
      <text:p text:style-name="P1"><text:span text:style-name="T2">[ ] Gibt es besondere Hinweise zur Mülltrennung?</text:span></text:p>
      <text:p text:style-name="P1"/>
      <text:p text:style-name="P1"><text:span text:style-name="T1">--- BEHÄLTERKENNZEICHNUNG UND -LAGERUNG ---</text:span></text:p>
      <text:p text:style-name="P1"><text:span text:style-name="T2">[ ] Überprüfung der Bezeichnung für Abfallkategorien (Korrekt, Falsch – muss korrigiert werden.)</text:span></text:p>
      <text:p text:style-name="P1"><text:span text:style-name="T2">[ ] Ist ein Warnsymbol für gefährliche Abfälle vorhanden? (Ja, Nein)</text:span></text:p>
      <text:p text:style-name="P1"><text:span text:style-name="T2">[ ] Container-Volumen (Gallonen/Liter)</text:span></text:p>
      <text:p text:style-name="P1"><text:span text:style-name="T2">[ ] Datum, ab dem das Etikett angewendet wurde.</text:span></text:p>
      <text:p text:style-name="P1"><text:span text:style-name="T2">[ ] Zustand des Containers (visuelle Inspektion) (intakt, Beschädigt – muss ersetzt werden.)</text:span></text:p>
      <text:p text:style-name="P1"><text:span text:style-name="T2">[ ] Speicherort</text:span></text:p>
      <text:p text:style-name="P1"/>
      <text:p text:style-name="P1"><text:span text:style-name="T1">--- MITARBEITERSCHULUNG UND SENSIBILISIERUNG ---</text:span></text:p>
      <text:p text:style-name="P1"><text:span text:style-name="T2">[ ] Datum der letzten abgeschlossenen Schulung</text:span></text:p>
      <text:p text:style-name="P1"><text:span text:style-name="T2">[ ] Abgedecktes Schulungsmodul (Verwaltung von gefährlichen Abfällen, Handhabung von kontrollierten Substanzen, Sicherheit im Umgang mit scharfen Gegenständen, Maßnahmen bei Verschüttungen, Allgemeine Informationen und Sensibilisierung zum Thema pharmazeutischer Abfall)</text:span></text:p>
      <text:p text:style-name="P1"><text:span text:style-name="T2">[ ] Anzahl der absolvierten Schulungsstunden</text:span></text:p>
      <text:p text:style-name="P1"><text:span text:style-name="T2">[ ] Mitarbeiterkommentare/Beobachtungen</text:span></text:p>
      <text:p text:style-name="P1"><text:soft-page-break/><text:span text:style-name="T2">[ ] Überprüfung des Trainers/der Trainerin (Abgeschlossen, Unvollständig)</text:span></text:p>
      <text:p text:style-name="P1"><text:span text:style-name="T2">[ ] Unterschrift des Mitarbeiters</text:span></text:p>
      <text:p text:style-name="P1"/>
      <text:p text:style-name="P1"><text:span text:style-name="T1">--- AUFZEICHNUNG UND DOKUMENTATION ---</text:span></text:p>
      <text:p text:style-name="P1"><text:span text:style-name="T2">[ ] Datum der Erstellung des Abfallprotokolls</text:span></text:p>
      <text:p text:style-name="P1"><text:span text:style-name="T2">[ ] Abfallmenge (Gewicht/Volumen)</text:span></text:p>
      <text:p text:style-name="P1"><text:span text:style-name="T2">[ ] Beschreibung der Abfallmaterialien</text:span></text:p>
      <text:p text:style-name="P1"><text:span text:style-name="T2">[ ] Abfallnachweise-Dokument</text:span></text:p>
      <text:p text:style-name="P1"><text:span text:style-name="T2">[ ] Entsorgungsmethode (Verbrennung, Deponie, Recycling, Sonstige)</text:span></text:p>
      <text:p text:style-name="P1"><text:span text:style-name="T2">[ ] Notizen/Kommentare</text:span></text:p>
      <text:p text:style-name="P1"><text:span text:style-name="T2">[ ] Datum der Entsorgung</text:span></text:p>
      <text:p text:style-name="P1"/>
      <text:p text:style-name="P1"><text:span text:style-name="T1">--- ERSTELLUNG UND ENTSORGUNG ---</text:span></text:p>
      <text:p text:style-name="P1"><text:span text:style-name="T2">[ ] Datum der Manifest-Erstellung</text:span></text:p>
      <text:p text:style-name="P1"><text:span text:style-name="T2">[ ] Gesamtmenge des Abfalls (Pfund/Kilogramm)</text:span></text:p>
      <text:p text:style-name="P1"><text:span text:style-name="T2">[ ] Entsorgungsmethode (Verbrennung, Deponie, Recycling, Andere)</text:span></text:p>
      <text:p text:style-name="P1"><text:span text:style-name="T2">[ ] Beschreibung des Abfalls</text:span></text:p>
      <text:p text:style-name="P1"><text:span text:style-name="T2">[ ] Manifest-Datei</text:span></text:p>
      <text:p text:style-name="P1"><text:span text:style-name="T2">[ ] Status der Abfallerzeugung (Anbieter von kleinen Mengen, Generator für große Datenmengen, Erzeuger geringer Abfallmengen, die unter bestimmten Bedingungen von der Anmeldepflicht befreit sind.)</text:span></text:p>
      <text:p text:style-name="P1"><text:span text:style-name="T2">[ ] Standort der Entsorgungseinrichtung</text:span></text:p>
      <text:p text:style-name="P1"/>
      <text:p text:style-name="P1"><text:span text:style-name="T1">--- VERMEIDUNG UND BEWÄLTIGUNG VON VERSCHÜTTUNGEN ---</text:span></text:p>
      <text:p text:style-name="P1"><text:span text:style-name="T2">[ ] Menge an verfügbaren, saugfähigen Materialien</text:span></text:p>
      <text:p text:style-name="P1"><text:span text:style-name="T2">[ ] Sind die Standorte der Notfallausrüstung für das Beseitigen von Verschüttungen überprüft? (Ja, Nein)</text:span></text:p>
      <text:p text:style-name="P1"><text:span text:style-name="T2">[ ] Datum der letzten Inspektion des Auffangbecken-Sets</text:span></text:p>
      <text:p text:style-name="P1"><text:span text:style-name="T2">[ ] Notizen von der letzten Inspektion des Auffangsets</text:span></text:p>
      <text:p text:style-name="P1"><text:soft-page-break/><text:span text:style-name="T2">[ ] Wurde die Liste der Notfallkontakte aktualisiert? (Ja, Nein)</text:span></text:p>
      <text:p text:style-name="P1"><text:span text:style-name="T2">[ ] Details zur Schulung für das Personal im Umgang mit Notfallsituationen bei Verschüttungen</text:span></text:p>
      <text:p text:style-name="P1"><text:span text:style-name="T2">[ ] Hauptbereich zur Eindämmung von Verschüttungen</text:span></text:p>
      <text:p text:style-name="P1"/>
      <text:p text:style-name="P1"><text:span text:style-name="T1">--- EINHALTUNG GESETZLICHER VORSCHRIFTEN ---</text:span></text:p>
      <text:p text:style-name="P1"><text:span text:style-name="T2">[ ] Neueste Version der SOP Nr. #PHW-001 (Abfallwirtschaft)</text:span></text:p>
      <text:p text:style-name="P1"><text:span text:style-name="T2">[ ] Datum der letzten behördlichen Inspektion</text:span></text:p>
      <text:p text:style-name="P1"><text:span text:style-name="T2">[ ] Zusammenfassung der Ergebnisse der Inspektion und der erforderlichen Korrekturmaßnahmen (falls zutreffend)</text:span></text:p>
      <text:p text:style-name="P1"><text:span text:style-name="T2">[ ] Anwendbare bundesstaatliche Vorschriften (z. B. RCRA, DEA) (Resource Conservation and Recovery Act (Gesetz über die Erhaltung und Wiederverwertung von Ressourcen), DEA, Bundesland-spezifische Bestimmungen, Andere)</text:span></text:p>
      <text:p text:style-name="P1"><text:span text:style-name="T2">[ ] Welche der folgenden Abfallströme werden durch Ihre derzeitige Genehmigung abgedeckt? (RCRA-gefährlicher Abfall, Kontrollierte Substanzen, Scharfe Gegenstände, Pharmazeutische Abfälle – nicht gefährlich)</text:span></text:p>
      <text:p text:style-name="P1"><text:span text:style-name="T2">[ ] Kopie der aktuellen Genehmigung für die Entsorgung von Abfällen</text:span></text:p>
      <text:p text:style-name="P1"/>
      <text:p text:style-name="P1"><text:span text:style-name="T1">--- INTEGRITÄT UND ZUSTAND VON CONTAINERN ---</text:span></text:p>
      <text:p text:style-name="P1"><text:span text:style-name="T2">[ ] Containergröße (Gallonen/Liter)</text:span></text:p>
      <text:p text:style-name="P1"><text:span text:style-name="T2">[ ] Material des Containers (Polyethylen (PE), Polypropylen (PP), Edelstahl, Glas, Sonstige)</text:span></text:p>
      <text:p text:style-name="P1"><text:span text:style-name="T2">[ ] Zustand – Sichtprüfung (unversehrt, Geringfügige Beschädigungen (Kratzer), Leichte Schäden (Dellen), Erhebliche Schäden (Undichtigkeiten/Risse))</text:span></text:p>
      <text:p text:style-name="P1"><text:span text:style-name="T2">[ ] Beschreiben Sie alle festgestellten Schäden.</text:span></text:p>
      <text:p text:style-name="P1"><text:span text:style-name="T2">[ ] Integrität beim Schließen (Sicher, locker, Beschädigt, Fehlt)</text:span></text:p>
      <text:p text:style-name="P1"><text:span text:style-name="T2">[ ] Fügen Sie ein Foto des Containers bei (falls dieser beschädigt ist).</text:span></text:p>
      <text:p text:style-name="P1"/>
      <text:p text:style-name="P1"><text:span text:style-name="T1">--- APOTHEKEN-SPEZIFISCHER ABFALL ---</text:span></text:p>
      <text:p text:style-name="P1"><text:span text:style-name="T2">[ ] Wurde eine Abgleichung des Inventars kontrollierter Substanzen durchgeführt? (Ja., Nein., Nicht zutreffend)</text:span></text:p>
      <text:p text:style-name="P1"><text:span text:style-name="T2">[ ] Geschätzte Menge an erzeugtem zytotoxischen Abfall</text:span></text:p>
      <text:p text:style-name="P1"><text:span text:style-name="T2">[ ] Letzter Termin für die Entsorgung von zytotoxischen Abfällen</text:span></text:p>
      <text:p text:style-name="P1"><text:span text:style-name="T2">[ ] Details zu den Verfahren für den Umgang mit zytotoxischen Abfällen (Beschreibung der Abweichung)</text:span></text:p>
      <text:p text:style-name="P1"><text:span text:style-name="T2">[ ] Wurde das Protokoll zur getrennten Sammlung von Abfällen eingehalten? (Ja, Nein, Nicht zutreffend.)</text:span></text:p>
      <text:p text:style-name="P1"><text:soft-page-break/><text:span text:style-name="T2">[ ] Fügen Sie die Schulungsunterlagen für die Herstellung von Mischstoffen bei (insbesondere in Bezug auf gefährliche Abfälle).</text:span></text:p>
      <text:p text:style-name="P1"><text:span text:style-name="T2">[ ] Zeitpunkt der letzten Übung zur Reaktion auf das Verschütten gefährlicher Medikamente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pharmaceutical/pharmaceutical-waste-management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3:00.998000000</meta:creation-date>
    <dc:date>2026-08-27T07:33:00.998000000</dc:date>
    <meta:document-statistic meta:table-count="0" meta:image-count="0" meta:object-count="0" meta:page-count="4" meta:paragraph-count="72" meta:word-count="672" meta:character-count="5210" meta:non-whitespace-character-count="4606"/>
    <meta:generator>LibreOffice/24.2.7.2$Linux_X86_64 LibreOffice_project/420$Build-2</meta:generator>
  </office:meta>
</office:document-meta>
</file>