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8.9626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88b463ad9ba2f15df6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Avaliação Geral do Sit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geral do ambiente de testes (descrição breve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Área aproximada do espaço de testes (em pés quadrado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parque infantil (por exemplo, parque público, parque escolar, parque de creche) (SELECTION options: Público, Escola, Creche, Residencial, Ou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aixa etária dos principais utilizadores (SELECTION options: Menos de 5, 5 a 12, 12 ou mais, Faixas etárias diversa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reforma ou atualização significativa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o ambiente circundante (por exemplo, proximidade da rua, níveis de ruído)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ordenadas GPS do parque infantil (LOCATION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nspeção de Superfíci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fundidade da superfície – abaixo do conjunto de baloiço (em polegad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fundidade da superfície – Abaixo do escorrega (em polegad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fundidade da superfície — em torno da estrutura de escalada (em polegad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superfície (SELECTION options: Fibra de Madeira Processada, Cobertura de borracha (para jardins), Revestimento de Borracha Moldado no Local, Placas de Borracha, Areia, Brita de pedra, Outro (especifique abaixo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 for selecionado o tipo de superfície «Outro», especifique: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dição da superfície (SELECTION options: Excelente – Sem sinais de desgaste ou deterioração., Bom – Desgaste mínimo, dentro dos limites aceitáveis., Aceitável — Apresenta sinais de desgaste visíveis, necessitando de atenção futura., Ruim — Deterioração significativa, requer reparo imediat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quaisquer danos ou deficiências observadas no revestimento: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exe fotografias da superfície (opcional):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nspeção de Equipamentos – Integridade Estrutural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fundidade da estrutura (em polegad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pessura da plataforma (em polegadas) — Estrutura de escalada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istem sinais de deterioração ou apodrecimento nos postes de madeira? (SELECTION options: Sim, Não, N/A – Estrutura metálic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á sinais de ferrugem/corrosão nos suportes metálicos? (SELECTION options: Sim, Não., Meno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quaisquer danos estruturais observados (rachaduras, deformações, etc.)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stância entre os pilares de suporte (pé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s vigas de suporte estão devidamente fixadas? (SELECTION options: Sim, Não, Incertez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rregue uma foto da área com problemas estruturais (se houver).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nspeção de Equipamentos – Hardware e Fixador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que cada tipo de fixador e avalie o seu estado: (SELECTION options: Parafusos, Parafusos, Rebites, Nozes, Arruela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parafusos/porcas soltos ou em falta observados: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fixadores corroídos identificados: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ível de corrosão do fixador (se aplicável): (SELECTION options: Nenhum, Menor, Moderado, Grav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e quaisquer fixadores danificados ou comprometidos: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rregue fotografias de quaisquer elementos de fixação que causem preocupação (opcional):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odos os fixadores são do tipo e tamanho corretos para a aplicação em questão? (SELECTION options: Sim., Nã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isquer notas adicionais relativamente ao hardware e aos elementos de fixação: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nspeção de Equipamentos – Peças Móvei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primento da corrente do balanço (em polegad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ltura do assento oscilante (em polegad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a superfície do componente. (SELECTION options: Suave, Um pouco áspero., Danificado/Arranhado, Danos Considerávei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vimento de Balanço (SELECTION options: Suave, Instável, Restrito, Instáve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blemas com carrosséis/apresentações em sequência. (SELECTION options: Superfície rachada/quebrada., Parafusos soltos, Movimento Excessivo, Funcionamento ruidoso, Nenhum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quaisquer ruídos ou movimentos incomuns observados em qualquer equipamento em funcionament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stância entre os assentos dos baloiços (em pés)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Área de Queda e Acessibilidad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ltura mínima de queda para equipamentos (em polegad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fundidade da zona de segurança (em polegadas) ao redor do escorrega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fundidade da área de segurança (em polegadas) ao redor dos balanços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material de revestimento nas áreas de amortecimento. (SELECTION options: Fibra de Madeira Projetada, Cobertura de borracha (para jardins), Borracha moldada no local, Areia, Brita de rio, Outro (especificar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 for selecionado outro tipo de revestimento, especifique-o: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 espaço de lazer é acessível de acordo com as diretrizes da ADA? (SELECTION options: Sim, Não, Não se aplica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ão presentes funcionalidades de acessibilidade? (SELECTION options: Acesso fácil à área de lazer., Superfícies de fácil acesso, Estações de Transferência, Equipamento acessível, Sinalização em formatos acessíveis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a acessibilidade (caso tenham sido identificados problemas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dentificação e Eliminação de Risc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dentifique quaisquer objetos salientes (pregos, parafusos, bordas afiadas). (SELECTION options: Sim – Localização do documento, Não, N/A – Não existem objetos salientes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quaisquer riscos de emaranhamento (cordas, roupas, cabelo)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potenciais obstáculos identificados (por exemplo, raízes expostas, superfícies irregulare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quaisquer condições que possam levar a riscos químicos (por exemplo, madeira em decomposição, madeira tratada)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istem indícios de vandalismo ou danos? (SELECTION options: Sim – Veja os detalhes abaixo.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lhes sobre atos de vandalismo ou danos (se aplicável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exe fotografias dos perigos identificados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: Ação corretiva necessária para mitigar o risco (se aplicável)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inalização e documentaçã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iste sinalização que indique a lotação máxima da área de recreação?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iste sinalização indicando a faixa etária adequada?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s informações de contato para emergências estão visíveis?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quaisquer placas ou sinalizações ausentes ou danificadas que tenham sido observadas: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revisão da sinalização: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a Sinalização (Bom, Razoável, Mau):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rregar foto da sinalização (se necessário). (UPLOAD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73" meta:object-count="0"/>
    <meta:generator>LibreOffice/24.2.7.2$Linux_X86_64 LibreOffice_project/420$Build-2</meta:generator>
  </office:meta>
</office:document-meta>
</file>