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ÇÃO PARA A INSPEÇÃO DE SEGURANÇA DE PARQUES INFANTIS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VALIAÇÃO GERAL DO SITE ---</text:span></text:p>
      <text:p text:style-name="P1"><text:span text:style-name="T2">[ ] Estado geral do ambiente de testes (descrição breve)</text:span></text:p>
      <text:p text:style-name="P1"><text:span text:style-name="T2">[ ] Área aproximada do espaço de testes (em pés quadrados)</text:span></text:p>
      <text:p text:style-name="P1"><text:span text:style-name="T2">[ ] Tipo de parque infantil (por exemplo, parque público, parque escolar, parque de creche) (Público, Escola, Creche, Residencial, Outros)</text:span></text:p>
      <text:p text:style-name="P1"><text:span text:style-name="T2">[ ] Faixa etária dos principais utilizadores (Menos de 5, 5 a 12, 12 ou mais, Faixas etárias diversas)</text:span></text:p>
      <text:p text:style-name="P1"><text:span text:style-name="T2">[ ] Data da última reforma ou atualização significativa.</text:span></text:p>
      <text:p text:style-name="P1"><text:span text:style-name="T2">[ ] Observações sobre o ambiente circundante (por exemplo, proximidade da rua, níveis de ruído).</text:span></text:p>
      <text:p text:style-name="P1"><text:span text:style-name="T2">[ ] Coordenadas GPS do parque infantil</text:span></text:p>
      <text:p text:style-name="P1"/>
      <text:p text:style-name="P1"><text:span text:style-name="T1">--- INSPEÇÃO DE SUPERFÍCIE ---</text:span></text:p>
      <text:p text:style-name="P1"><text:span text:style-name="T2">[ ] Profundidade da superfície – abaixo do conjunto de baloiço (em polegadas)</text:span></text:p>
      <text:p text:style-name="P1"><text:span text:style-name="T2">[ ] Profundidade da superfície – Abaixo do escorrega (em polegadas)</text:span></text:p>
      <text:p text:style-name="P1"><text:span text:style-name="T2">[ ] Profundidade da superfície — em torno da estrutura de escalada (em polegadas)</text:span></text:p>
      <text:p text:style-name="P1"><text:span text:style-name="T2">[ ] Tipo de superfície (Fibra de Madeira Processada, Cobertura de borracha (para jardins), Revestimento de Borracha Moldado no Local, Placas de Borracha, Areia, Brita de pedra, Outro (especifique abaixo))</text:span></text:p>
      <text:p text:style-name="P1"><text:span text:style-name="T2">[ ] Se for selecionado o tipo de superfície «Outro», especifique:</text:span></text:p>
      <text:p text:style-name="P1"><text:span text:style-name="T2">[ ] Condição da superfície (Excelente – Sem sinais de desgaste ou deterioração., Bom – Desgaste mínimo, dentro dos limites aceitáveis., Aceitável — Apresenta sinais de desgaste visíveis, necessitando de atenção futura., Ruim — Deterioração significativa, requer reparo imediato.)</text:span></text:p>
      <text:p text:style-name="P1"><text:span text:style-name="T2">[ ] Descreva quaisquer danos ou deficiências observadas no revestimento:</text:span></text:p>
      <text:p text:style-name="P1"><text:span text:style-name="T2">[ ] Anexe fotografias da superfície (opcional):</text:span></text:p>
      <text:p text:style-name="P1"/>
      <text:p text:style-name="P1"><text:span text:style-name="T1">--- INSPEÇÃO DE EQUIPAMENTOS – INTEGRIDADE ESTRUTURAL ---</text:span></text:p>
      <text:p text:style-name="P1"><text:soft-page-break/><text:span text:style-name="T2">[ ] Profundidade da estrutura (em polegadas)</text:span></text:p>
      <text:p text:style-name="P1"><text:span text:style-name="T2">[ ] Espessura da plataforma (em polegadas) — Estrutura de escalada</text:span></text:p>
      <text:p text:style-name="P1"><text:span text:style-name="T2">[ ] Existem sinais de deterioração ou apodrecimento nos postes de madeira? (Sim, Não, N/A – Estrutura metálica)</text:span></text:p>
      <text:p text:style-name="P1"><text:span text:style-name="T2">[ ] Há sinais de ferrugem/corrosão nos suportes metálicos? (Sim, Não., Menor)</text:span></text:p>
      <text:p text:style-name="P1"><text:span text:style-name="T2">[ ] Descreva quaisquer danos estruturais observados (rachaduras, deformações, etc.).</text:span></text:p>
      <text:p text:style-name="P1"><text:span text:style-name="T2">[ ] Distância entre os pilares de suporte (pés)</text:span></text:p>
      <text:p text:style-name="P1"><text:span text:style-name="T2">[ ] As vigas de suporte estão devidamente fixadas? (Sim, Não, Incerteza)</text:span></text:p>
      <text:p text:style-name="P1"><text:span text:style-name="T2">[ ] Carregue uma foto da área com problemas estruturais (se houver).</text:span></text:p>
      <text:p text:style-name="P1"/>
      <text:p text:style-name="P1"><text:span text:style-name="T1">--- INSPEÇÃO DE EQUIPAMENTOS – HARDWARE E FIXADORES ---</text:span></text:p>
      <text:p text:style-name="P1"><text:span text:style-name="T2">[ ] Verifique cada tipo de fixador e avalie o seu estado: (Parafusos, Parafusos, Rebites, Nozes, Arruelas)</text:span></text:p>
      <text:p text:style-name="P1"><text:span text:style-name="T2">[ ] Número de parafusos/porcas soltos ou em falta observados:</text:span></text:p>
      <text:p text:style-name="P1"><text:span text:style-name="T2">[ ] Número de fixadores corroídos identificados:</text:span></text:p>
      <text:p text:style-name="P1"><text:span text:style-name="T2">[ ] Nível de corrosão do fixador (se aplicável): (Nenhum, Menor, Moderado, Grave)</text:span></text:p>
      <text:p text:style-name="P1"><text:span text:style-name="T2">[ ] Descrição de quaisquer fixadores danificados ou comprometidos:</text:span></text:p>
      <text:p text:style-name="P1"><text:span text:style-name="T2">[ ] Carregue fotografias de quaisquer elementos de fixação que causem preocupação (opcional):</text:span></text:p>
      <text:p text:style-name="P1"><text:span text:style-name="T2">[ ] Todos os fixadores são do tipo e tamanho corretos para a aplicação em questão? (Sim., Não.)</text:span></text:p>
      <text:p text:style-name="P1"><text:span text:style-name="T2">[ ] Quaisquer notas adicionais relativamente ao hardware e aos elementos de fixação:</text:span></text:p>
      <text:p text:style-name="P1"/>
      <text:p text:style-name="P1"><text:span text:style-name="T1">--- INSPEÇÃO DE EQUIPAMENTOS – PEÇAS MÓVEIS ---</text:span></text:p>
      <text:p text:style-name="P1"><text:span text:style-name="T2">[ ] Comprimento da corrente do balanço (em polegadas)</text:span></text:p>
      <text:p text:style-name="P1"><text:span text:style-name="T2">[ ] Altura do assento oscilante (em polegadas)</text:span></text:p>
      <text:p text:style-name="P1"><text:span text:style-name="T2">[ ] Estado da superfície do componente. (Suave, Um pouco áspero., Danificado/Arranhado, Danos Consideráveis)</text:span></text:p>
      <text:p text:style-name="P1"><text:span text:style-name="T2">[ ] Movimento de Balanço (Suave, Instável, Restrito, Instável)</text:span></text:p>
      <text:p text:style-name="P1"><text:span text:style-name="T2">[ ] Problemas com carrosséis/apresentações em sequência. (Superfície rachada/quebrada., Parafusos soltos, Movimento Excessivo, Funcionamento ruidoso, Nenhum.)</text:span></text:p>
      <text:p text:style-name="P1"><text:span text:style-name="T2">[ ] Descreva quaisquer ruídos ou movimentos incomuns observados em qualquer equipamento em funcionamento.</text:span></text:p>
      <text:p text:style-name="P1"><text:soft-page-break/><text:span text:style-name="T2">[ ] Distância entre os assentos dos baloiços (em pés)</text:span></text:p>
      <text:p text:style-name="P1"/>
      <text:p text:style-name="P1"><text:span text:style-name="T1">--- ÁREA DE QUEDA E ACESSIBILIDADE ---</text:span></text:p>
      <text:p text:style-name="P1"><text:span text:style-name="T2">[ ] Altura mínima de queda para equipamentos (em polegadas)</text:span></text:p>
      <text:p text:style-name="P1"><text:span text:style-name="T2">[ ] Profundidade da zona de segurança (em polegadas) ao redor do escorrega.</text:span></text:p>
      <text:p text:style-name="P1"><text:span text:style-name="T2">[ ] Profundidade da área de segurança (em polegadas) ao redor dos balanços.</text:span></text:p>
      <text:p text:style-name="P1"><text:span text:style-name="T2">[ ] Tipo de material de revestimento nas áreas de amortecimento. (Fibra de Madeira Projetada, Cobertura de borracha (para jardins), Borracha moldada no local, Areia, Brita de rio, Outro (especificar))</text:span></text:p>
      <text:p text:style-name="P1"><text:span text:style-name="T2">[ ] Se for selecionado outro tipo de revestimento, especifique-o:</text:span></text:p>
      <text:p text:style-name="P1"><text:span text:style-name="T2">[ ] O espaço de lazer é acessível de acordo com as diretrizes da ADA? (Sim, Não, Não se aplica.)</text:span></text:p>
      <text:p text:style-name="P1"><text:span text:style-name="T2">[ ] Estão presentes funcionalidades de acessibilidade? (Acesso fácil à área de lazer., Superfícies de fácil acesso, Estações de Transferência, Equipamento acessível, Sinalização em formatos acessíveis.)</text:span></text:p>
      <text:p text:style-name="P1"><text:span text:style-name="T2">[ ] Observações sobre a acessibilidade (caso tenham sido identificados problemas)</text:span></text:p>
      <text:p text:style-name="P1"/>
      <text:p text:style-name="P1"><text:span text:style-name="T1">--- IDENTIFICAÇÃO E ELIMINAÇÃO DE RISCOS ---</text:span></text:p>
      <text:p text:style-name="P1"><text:span text:style-name="T2">[ ] Identifique quaisquer objetos salientes (pregos, parafusos, bordas afiadas). (Sim – Localização do documento, Não, N/A – Não existem objetos salientes.)</text:span></text:p>
      <text:p text:style-name="P1"><text:span text:style-name="T2">[ ] Descreva quaisquer riscos de emaranhamento (cordas, roupas, cabelo).</text:span></text:p>
      <text:p text:style-name="P1"><text:span text:style-name="T2">[ ] Número de potenciais obstáculos identificados (por exemplo, raízes expostas, superfícies irregulares)</text:span></text:p>
      <text:p text:style-name="P1"><text:span text:style-name="T2">[ ] Descreva quaisquer condições que possam levar a riscos químicos (por exemplo, madeira em decomposição, madeira tratada).</text:span></text:p>
      <text:p text:style-name="P1"><text:span text:style-name="T2">[ ] Existem indícios de vandalismo ou danos? (Sim – Veja os detalhes abaixo., Não)</text:span></text:p>
      <text:p text:style-name="P1"><text:span text:style-name="T2">[ ] Detalhes sobre atos de vandalismo ou danos (se aplicável)</text:span></text:p>
      <text:p text:style-name="P1"><text:span text:style-name="T2">[ ] Anexe fotografias dos perigos identificados.</text:span></text:p>
      <text:p text:style-name="P1"><text:span text:style-name="T2">[ ] Data: Ação corretiva necessária para mitigar o risco (se aplicável)</text:span></text:p>
      <text:p text:style-name="P1"/>
      <text:p text:style-name="P1"><text:span text:style-name="T1">--- SINALIZAÇÃO E DOCUMENTAÇÃO ---</text:span></text:p>
      <text:p text:style-name="P1"><text:span text:style-name="T2">[ ] Existe sinalização que indique a lotação máxima da área de recreação?</text:span></text:p>
      <text:p text:style-name="P1"><text:span text:style-name="T2">[ ] Existe sinalização indicando a faixa etária adequada?</text:span></text:p>
      <text:p text:style-name="P1"><text:span text:style-name="T2">[ ] As informações de contato para emergências estão visíveis?</text:span></text:p>
      <text:p text:style-name="P1"><text:soft-page-break/><text:span text:style-name="T2">[ ] Descreva quaisquer placas ou sinalizações ausentes ou danificadas que tenham sido observadas:</text:span></text:p>
      <text:p text:style-name="P1"><text:span text:style-name="T2">[ ] Data da última revisão da sinalização:</text:span></text:p>
      <text:p text:style-name="P1"><text:span text:style-name="T2">[ ] Estado da Sinalização (Bom, Razoável, Mau):</text:span></text:p>
      <text:p text:style-name="P1"><text:span text:style-name="T2">[ ] Carregar foto da sinalização (se necessário)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facility-management/playground-safety-inspection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20.818000000</meta:creation-date>
    <dc:date>2026-08-27T07:34:20.818000000</dc:date>
    <meta:document-statistic meta:table-count="0" meta:image-count="0" meta:object-count="0" meta:page-count="4" meta:paragraph-count="75" meta:word-count="891" meta:character-count="5953" meta:non-whitespace-character-count="5122"/>
    <meta:generator>LibreOffice/24.2.7.2$Linux_X86_64 LibreOffice_project/420$Build-2</meta:generator>
  </office:meta>
</office:document-meta>
</file>