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9.0484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8fe884b463ad9ba2f15daf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Preparação para a reunião.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alisar a proposta do projeto e o contrato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úna os documentos relevantes do projeto (desenhos, especificações, licenças).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nfirme o número de participantes (para verificar a capacidade da sala/plataforma)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nfirme a data e a hora da reunião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colha a plataforma para a reunião (presencial, Zoom, Microsoft Teams, etc.). (SELECTION options: Presencialmente, Zoom, Microsoft Teams, Google Meet, Outro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epare a minuta da ordem do dia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dentifique os principais interessados (cliente, arquiteto, engenheiro, subempreiteiros). (SELECTION options: Cliente, Arquiteto, Engenheiro de Estruturas, Engenheiro de Projetos Mecânicos, Elétricos e de Prédios, Empreiteiro-geral, Subcontratado 1, Subcontratado 2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Logística da reunião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ocal da reunião (presencial ou virtual) (LOCATIO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ora de início da reunião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participantes confirmados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lataforma de videoconferência (se a reunião for virtual) (SELECTION options: Microsoft Teams, Zoom, Google Meet, Outro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ste de áudio/vídeo concluído (se for virtual). (SELECTION options: Sim, Nã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auta da reunião (anexada)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Apresentações e Funçõe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me do facilitador da reunião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me do Gestor de Projeto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me do representante do client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me do arquiteto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me do empreiteiro geral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reve apresentação de cada participante (função e experiência)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nfirme se as funções correspondem à estrutura organizacional do projeto. (SELECTION options: Sim, Não, Não aplicável.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Visão geral e objetivos do projeto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ição e contexto do projeto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jetivos do projeto — O que pretendemos alcançar?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rçamento Total do Projeto (Estimado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incipais Objetivos do Projeto (Metas SMART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étodo de execução do projeto (por exemplo, projeto-licitação-construção, projeto-construção, gestão de construção com avaliação de riscos) (SELECTION options: Projeto-Licitação-Construção, Projeto e construção (integrados), Gestão de Mudanças com Avaliação de Riscos, Outro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lementos Incluídos no Âmbito (Resumo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clusões do âmbito (O que NÃO está incluído?)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omunicação e Relatóri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étodo de comunicação preferencial (principal) (SELECTION options: E-mail, Chamada telefónica, Software de gestão de projetos (especificar), Mensagens Instantâneas (especificar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étodo de Comunicação Preferencial (Questões Urgentes) (SELECTION options: Chamada telefónica, Mensagem de texto, Mensagens Instantâneas (Especificar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requência dos relatórios (por exemplo, diária, semanal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limite para a entrega do primeiro relatório de progresso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aminho de escalonamento para problema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oftware de Gestão de Projetos (SELECTION options: Procore, Autodesk Build, PlanGrid, Outro (especificar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essoa de contato para dúvidas sobre o processo de denúncia.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Programação e Marcos Importante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ver a data de início do projeto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nfirme a duração do projeto (em dias/semanas)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nfirme a data-alvo do primeiro marco importante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nfirme a data-alvo do principal marco 2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iscuta possíveis restrições de cronograma (por exemplo, condições meteorológicas, prazos de entrega de materiais)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requência de Revisão da Programação (Semanal/Quinzenal/Mensal) (SELECTION options: Semanal, Quinzenal, Mensal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imar o tempo de folga/margem para possíveis atrasos (em dias)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alisar o cronograma do caminho crítico (se disponível).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Gestão de Riscos e Problema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sumo Preliminar da Avaliação de Risco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iscos de alto nível identificados (selecione todas as opções aplicáveis) (SELECTION options: Atrasos na emissão de licenças., Flutuações nos preços dos materiais, Escassez de mão de obra, Condições Inesperadas do Local, Impactos do clima, Alterações no design, Desempenho do Subcontratad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babilidade estimada (de 1 a 10) para o principal risco (por exemplo, atrasos nas licença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mpacto estimado (de 1 a 10) para o principal risco (por exemplo, atrasos na obtenção de licença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reve discussão sobre as estratégias de mitigação para os principais riscos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aminho de Escalonamento de Riscos (Contato Principal) (SELECTION options: Gestor de Projeto, Supervisor de Obra, Diretor de Construção, Representante do clien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próxima reunião de análise de riscos. (DAT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Próximos passos e ações a serem tomada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dentifique e designe um responsável para registrar as atas da reunião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sumo das Principais Decisões Tomada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ções de acompanhamento imediatas (selecione todas as que se aplicam) (SELECTION options: Confirmar o cronograma do projeto., Rever e aprovar a lista de subcontratados., Finalizar o Plano de Logística do Local, Distribuir Lista de Contatos, Confirmar os certificados de segur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tribuído a (Item de acompanhamento 1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e vencimento (item de acompanhamento 1)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tribuído a (Tarefa de acompanhamento 2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e vencimento (item de acompanhamento 2) (DAT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Acompanhamento pós-reunião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e Distribuição da Ata da Reunião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sumo das Principais Decisões e Ações a Serem Tomadas (Registro para consulta futura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nfirmação da lista de distribuição (confirme quem recebeu a ata) (SELECTION options: Gestor de Projeto, Cliente, Supervisor, Subcontratados Principais, Equipe de Desig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participantes que confirmaram o recebimento da ata da reunião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servações sobre quaisquer questões ou problemas pendentes que necessitem de esclarecimentos adicionais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arregar a gravação da reunião (se aplicável) (UPLOAD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75" meta:object-count="0"/>
    <meta:generator>LibreOffice/24.2.7.2$Linux_X86_64 LibreOffice_project/420$Build-2</meta:generator>
  </office:meta>
</office:document-meta>
</file>