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3.9764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cfef26f66fcbc86098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Küchenreinig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prüfung der Ofentemperatur (in Grad Celsiu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durchgeführten gründlichen Reinigung (z. B. Entfernung von Fettablagerung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 welchen Stellen wurde Fettablagerung festgestellt? (SELECTION options: Abzugshaubenfilter, Herdplatte, Abluftventilatoren, Wände, Etage, Kein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infektionsgrad der Spülmaschine (ppm Chlor) (SELECTION options: Unterhalb der empfohlenen Werte., Innerhalb der Reichweite, Über der empfohlenen Meng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 gründliche Reinigung der Fritteusen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d des Zustands des Kühlschrank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ühlschranktemperatur (in Grad Celsius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sszimmer und Gästebereich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Tabell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Tische (allgemein) (SELECTION options: Ausgezeichnet, Gut, Fair, A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m Zustand der Tischplatte (Kratzer, Fleck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Stühle (insgesamt)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Ablagerungen auf dem Boden vorhanden? (SELECTION options: Lebensmittelpartikel, Staub/Schmutz, Verschüttete Flüssigkeiten, Kein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r Reinigungstermin für den Bod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 zum Zustand des Gästebereich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inigung der Empfangsbereiche und öffentlichen Bereich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ichtbegin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me des Mitarbeiters/der Mitarbeiterin am Check-in-Schalte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verbleibenden Müllbeutel (Rezeptio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Rezeptionstheke (SELECTION options: Ausgezeichnet, Gut, Fairerweise, a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s Bodenbelags im Empfangsbereich (SELECTION options: Staub, Flecken, Trümmer, Sau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Sitzbereiche im Wartebereich (SELECTION options: Ausgezeichnet, Gut, Fair, A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m äußeren Erscheinungsbild des Haupteingangs (z. B. Beschilderung, Beleuchtung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Aktualisierungsdatum des Schwarzes Bretts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inigung der Toilettenräum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ung von WC-Reiniger (in Unz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ung von Oberflächen-Desinfektionsmitteln (in Unz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Toiletten (visuelle Inspektion)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Spüle (visuelle Kontrolle) (SELECTION options: Ausgezeichnet, Gut, Fair:</text:p>
            <text:p/>
            <text:p>*  Messe</text:p>
            <text:p>*  gerecht</text:p>
            <text:p>*  angemessen</text:p>
            <text:p>*  hellhäutig, a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r Spiegel (visuelle Prüfung)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uberkeit des Fußbodens (visuelle Inspektion) (SELECTION options: Ausgezeichnet, Gut., Fair, ar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/Festgestellte spezifische Proble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gründlichen Reinigung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ußenbereich und Geländ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llstand des Mülleimers (1–10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Katzenstreu vorhanden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gaben zum Welpen (falls j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von Gehwegen/Fußwegen (SELECTION options: Gut, Fairerweise, Schlechter Zustand – Reparatur erforderlich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 des äußeren Zustand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krauthöhe (in Zol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Datum der Gartenpfleg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von Gartenmöbeln (SELECTION options: Sauber und in gutem Zustand., Muss gereinigt werden., Beschädigt – muss repariert oder ausgetauscht werden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Wartung der Ausrüst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Datum der Ofenreinig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assertemperatur der Spülmaschine (in Grad Celsiu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ühlschranktemperatur (in Grad Celsiu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Eiswürfelmaschine (SELECTION options: In Betrieb/Funktionsfähig, Benötigt Wartung., Außer Betrieb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s Fettfilters (SELECTION options: Sauber, Leicht verschmutzt, Muss gereinigt werden., Muss ausgetausch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und Beobachtungen zur Wart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ächstes geplantes Wartungsdatum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ädlingsbekämpf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Schädlingsbekämpfungsmaßnahm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überprüften Köderstation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Schädlingsbefall oder -aktivitäten beobachtet worden? (SELECTION options: Nagetiere, Insekten, Vögel, Andere, Keiner/Keines/Kei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s zur Schädlingsaktivität (falls beobachtet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eich, in dem Schädlinge aktiv sind (falls beobachtet) (SELECTION options: Küche, Esszimmer, Speicher, Außenbereich, Unbekan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/Beweismittel für Schädlingsbefall (optional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eingesetzten Schädlingsbekämpfungsmethode (SELECTION options: Fangen; Fallen stellen, Locken, Ködern, Sprühen, Ande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cherheit und Hygien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llstand der Seifenspender an den Handwaschstationen (in Zol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pierhandtuchvorrat (Rollen) für die Handwaschstatio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prüfte Lagertemperaturen für Lebensmittel (Kühlraum, Gefrierschrank, Trockenlager) (SELECTION options: Innerhalb des sicheren Bereichs, Wert außerhalb des zulässigen Bereichs – Korrekturmaßnahmen erforderlich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die verwendeten Desinfektionsmittel geprüft? (SELECTION options: Korrekte Verdünnung, Ablaufdaten überprüft, Sicherheitsdatenblatt verfügba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Schädlingsbekämpfungsmaßnahm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 etwaigen Sicherheits- oder Hygienebedenk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Überprüfung der Feuerlöscher (SELECTION options: Auf dem neuesten Stand, Muss geprüft werden.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1" meta:object-count="0"/>
    <meta:generator>LibreOffice/24.2.7.2$Linux_X86_64 LibreOffice_project/420$Build-2</meta:generator>
  </office:meta>
</office:document-meta>
</file>