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VORLAGE FÜR EINE CHECKLISTE ZUR REINIGUNG VON RESTAURANTS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KÜCHENREINIGUNG ---</text:span></text:p>
      <text:p text:style-name="P1"><text:span text:style-name="T2">[ ] Überprüfung der Ofentemperatur (in Grad Celsius)</text:span></text:p>
      <text:p text:style-name="P1"><text:span text:style-name="T2">[ ] Beschreibung der durchgeführten gründlichen Reinigung (z. B. Entfernung von Fettablagerungen)</text:span></text:p>
      <text:p text:style-name="P1"><text:span text:style-name="T2">[ ] An welchen Stellen wurde Fettablagerung festgestellt? (Abzugshaubenfilter, Herdplatte, Abluftventilatoren, Wände, Etage, Keiner)</text:span></text:p>
      <text:p text:style-name="P1"><text:span text:style-name="T2">[ ] Desinfektionsgrad der Spülmaschine (ppm Chlor) (Unterhalb der empfohlenen Werte., Innerhalb der Reichweite, Über der empfohlenen Menge.)</text:span></text:p>
      <text:p text:style-name="P1"><text:span text:style-name="T2">[ ] Letzte gründliche Reinigung der Fritteusen.</text:span></text:p>
      <text:p text:style-name="P1"><text:span text:style-name="T2">[ ] Bild des Zustands des Kühlschranks</text:span></text:p>
      <text:p text:style-name="P1"><text:span text:style-name="T2">[ ] Kühlschranktemperatur (in Grad Celsius)</text:span></text:p>
      <text:p text:style-name="P1"/>
      <text:p text:style-name="P1"><text:span text:style-name="T1">--- ESSZIMMER UND GÄSTEBEREICHE ---</text:span></text:p>
      <text:p text:style-name="P1"><text:span text:style-name="T2">[ ] Anzahl der Tabellen</text:span></text:p>
      <text:p text:style-name="P1"><text:span text:style-name="T2">[ ] Sauberkeit der Tische (allgemein) (Ausgezeichnet, Gut, Fair, Arm)</text:span></text:p>
      <text:p text:style-name="P1"><text:span text:style-name="T2">[ ] Hinweise zum Zustand der Tischplatte (Kratzer, Flecken)</text:span></text:p>
      <text:p text:style-name="P1"><text:span text:style-name="T2">[ ] Sauberkeit der Stühle (insgesamt) (Ausgezeichnet, Gut, Fair, Schlecht)</text:span></text:p>
      <text:p text:style-name="P1"><text:span text:style-name="T2">[ ] Sind Ablagerungen auf dem Boden vorhanden? (Lebensmittelpartikel, Staub/Schmutz, Verschüttete Flüssigkeiten, Keines)</text:span></text:p>
      <text:p text:style-name="P1"><text:span text:style-name="T2">[ ] Letzter Reinigungstermin für den Boden</text:span></text:p>
      <text:p text:style-name="P1"><text:span text:style-name="T2">[ ] Anmerkungen zum Zustand des Gästebereichs</text:span></text:p>
      <text:p text:style-name="P1"/>
      <text:p text:style-name="P1"><text:span text:style-name="T1">--- REINIGUNG DER EMPFANGSBEREICHE UND ÖFFENTLICHEN BEREICHE ---</text:span></text:p>
      <text:p text:style-name="P1"><text:span text:style-name="T2">[ ] Schichtbeginn</text:span></text:p>
      <text:p text:style-name="P1"><text:soft-page-break/><text:span text:style-name="T2">[ ] Name des Mitarbeiters/der Mitarbeiterin am Check-in-Schalter</text:span></text:p>
      <text:p text:style-name="P1"><text:span text:style-name="T2">[ ] Anzahl der verbleibenden Müllbeutel (Rezeption)</text:span></text:p>
      <text:p text:style-name="P1"><text:span text:style-name="T2">[ ] Sauberkeit der Rezeptionstheke (Ausgezeichnet, Gut, Fairerweise, arm)</text:span></text:p>
      <text:p text:style-name="P1"><text:span text:style-name="T2">[ ] Zustand des Bodenbelags im Empfangsbereich (Staub, Flecken, Trümmer, Sauber)</text:span></text:p>
      <text:p text:style-name="P1"><text:span text:style-name="T2">[ ] Sauberkeit der Sitzbereiche im Wartebereich (Ausgezeichnet, Gut, Fair, Arm)</text:span></text:p>
      <text:p text:style-name="P1"><text:span text:style-name="T2">[ ] Hinweise zum äußeren Erscheinungsbild des Haupteingangs (z. B. Beschilderung, Beleuchtung)</text:span></text:p>
      <text:p text:style-name="P1"><text:span text:style-name="T2">[ ] Letztes Aktualisierungsdatum des Schwarzes Bretts</text:span></text:p>
      <text:p text:style-name="P1"/>
      <text:p text:style-name="P1"><text:span text:style-name="T1">--- REINIGUNG DER TOILETTENRÄUME ---</text:span></text:p>
      <text:p text:style-name="P1"><text:span text:style-name="T2">[ ] Verwendung von WC-Reiniger (in Unzen)</text:span></text:p>
      <text:p text:style-name="P1"><text:span text:style-name="T2">[ ] Verwendung von Oberflächen-Desinfektionsmitteln (in Unzen)</text:span></text:p>
      <text:p text:style-name="P1"><text:span text:style-name="T2">[ ] Sauberkeit der Toiletten (visuelle Inspektion) (Ausgezeichnet, Gut, Fair, Schlecht)</text:span></text:p>
      <text:p text:style-name="P1"><text:span text:style-name="T2">[ ] Sauberkeit der Spüle (visuelle Kontrolle) (Ausgezeichnet, Gut, Fair:</text:span></text:p>
      <text:p text:style-name="P1"/>
      <text:p text:style-name="P1"><text:span text:style-name="T2">* <text:s/>Messe</text:span></text:p>
      <text:p text:style-name="P1"><text:span text:style-name="T2">* <text:s/>gerecht</text:span></text:p>
      <text:p text:style-name="P1"><text:span text:style-name="T2">* <text:s/>angemessen</text:span></text:p>
      <text:p text:style-name="P1"><text:span text:style-name="T2">* <text:s/>hellhäutig, arm)</text:span></text:p>
      <text:p text:style-name="P1"><text:span text:style-name="T2">[ ] Sauberkeit der Spiegel (visuelle Prüfung) (Ausgezeichnet, Gut, Fair, Schlecht)</text:span></text:p>
      <text:p text:style-name="P1"><text:span text:style-name="T2">[ ] Sauberkeit des Fußbodens (visuelle Inspektion) (Ausgezeichnet, Gut., Fair, arm)</text:span></text:p>
      <text:p text:style-name="P1"><text:span text:style-name="T2">[ ] Anmerkungen/Festgestellte spezifische Probleme</text:span></text:p>
      <text:p text:style-name="P1"><text:span text:style-name="T2">[ ] Datum der letzten gründlichen Reinigung</text:span></text:p>
      <text:p text:style-name="P1"/>
      <text:p text:style-name="P1"><text:span text:style-name="T1">--- AUSSENBEREICH UND GELÄNDE ---</text:span></text:p>
      <text:p text:style-name="P1"><text:span text:style-name="T2">[ ] Füllstand des Mülleimers (1–10)</text:span></text:p>
      <text:p text:style-name="P1"><text:span text:style-name="T2">[ ] Ist Katzenstreu vorhanden? (Ja, Nein)</text:span></text:p>
      <text:p text:style-name="P1"><text:soft-page-break/><text:span text:style-name="T2">[ ] Angaben zum Welpen (falls ja)</text:span></text:p>
      <text:p text:style-name="P1"><text:span text:style-name="T2">[ ] Zustand von Gehwegen/Fußwegen (Gut, Fairerweise, Schlechter Zustand – Reparatur erforderlich.)</text:span></text:p>
      <text:p text:style-name="P1"><text:span text:style-name="T2">[ ] Foto des äußeren Zustands</text:span></text:p>
      <text:p text:style-name="P1"><text:span text:style-name="T2">[ ] Unkrauthöhe (in Zoll)</text:span></text:p>
      <text:p text:style-name="P1"><text:span text:style-name="T2">[ ] Letztes Datum der Gartenpflege</text:span></text:p>
      <text:p text:style-name="P1"><text:span text:style-name="T2">[ ] Zustand von Gartenmöbeln (Sauber und in gutem Zustand., Muss gereinigt werden., Beschädigt – muss repariert oder ausgetauscht werden.)</text:span></text:p>
      <text:p text:style-name="P1"/>
      <text:p text:style-name="P1"><text:span text:style-name="T1">--- WARTUNG DER AUSRÜSTUNG ---</text:span></text:p>
      <text:p text:style-name="P1"><text:span text:style-name="T2">[ ] Letztes Datum der Ofenreinigung</text:span></text:p>
      <text:p text:style-name="P1"><text:span text:style-name="T2">[ ] Wassertemperatur der Spülmaschine (in Grad Celsius)</text:span></text:p>
      <text:p text:style-name="P1"><text:span text:style-name="T2">[ ] Kühlschranktemperatur (in Grad Celsius)</text:span></text:p>
      <text:p text:style-name="P1"><text:span text:style-name="T2">[ ] Status der Eiswürfelmaschine (In Betrieb/Funktionsfähig, Benötigt Wartung., Außer Betrieb)</text:span></text:p>
      <text:p text:style-name="P1"><text:span text:style-name="T2">[ ] Zustand des Fettfilters (Sauber, Leicht verschmutzt, Muss gereinigt werden., Muss ausgetauscht werden.)</text:span></text:p>
      <text:p text:style-name="P1"><text:span text:style-name="T2">[ ] Hinweise und Beobachtungen zur Wartung</text:span></text:p>
      <text:p text:style-name="P1"><text:span text:style-name="T2">[ ] Nächstes geplantes Wartungsdatum</text:span></text:p>
      <text:p text:style-name="P1"/>
      <text:p text:style-name="P1"><text:span text:style-name="T1">--- SCHÄDLINGSBEKÄMPFUNG ---</text:span></text:p>
      <text:p text:style-name="P1"><text:span text:style-name="T2">[ ] Datum der letzten Schädlingsbekämpfungsmaßnahme</text:span></text:p>
      <text:p text:style-name="P1"><text:span text:style-name="T2">[ ] Anzahl der überprüften Köderstationen</text:span></text:p>
      <text:p text:style-name="P1"><text:span text:style-name="T2">[ ] Sind Schädlingsbefall oder -aktivitäten beobachtet worden? (Nagetiere, Insekten, Vögel, Andere, Keiner/Keines/Kein.)</text:span></text:p>
      <text:p text:style-name="P1"><text:span text:style-name="T2">[ ] Details zur Schädlingsaktivität (falls beobachtet)</text:span></text:p>
      <text:p text:style-name="P1"><text:span text:style-name="T2">[ ] Bereich, in dem Schädlinge aktiv sind (falls beobachtet) (Küche, Esszimmer, Speicher, Außenbereich, Unbekannt)</text:span></text:p>
      <text:p text:style-name="P1"><text:span text:style-name="T2">[ ] Fotos/Beweismittel für Schädlingsbefall (optional)</text:span></text:p>
      <text:p text:style-name="P1"><text:span text:style-name="T2">[ ] Art der eingesetzten Schädlingsbekämpfungsmethode (Fangen; Fallen stellen, Locken, Ködern, Sprühen, Andere)</text:span></text:p>
      <text:p text:style-name="P1"/>
      <text:p text:style-name="P1"><text:span text:style-name="T1">--- SICHERHEIT UND HYGIENE ---</text:span></text:p>
      <text:p text:style-name="P1"><text:soft-page-break/><text:span text:style-name="T2">[ ] Füllstand der Seifenspender an den Handwaschstationen (in Zoll)</text:span></text:p>
      <text:p text:style-name="P1"><text:span text:style-name="T2">[ ] Papierhandtuchvorrat (Rollen) für die Handwaschstation</text:span></text:p>
      <text:p text:style-name="P1"><text:span text:style-name="T2">[ ] Überprüfte Lagertemperaturen für Lebensmittel (Kühlraum, Gefrierschrank, Trockenlager) (Innerhalb des sicheren Bereichs, Wert außerhalb des zulässigen Bereichs – Korrekturmaßnahmen erforderlich.)</text:span></text:p>
      <text:p text:style-name="P1"><text:span text:style-name="T2">[ ] Sind die verwendeten Desinfektionsmittel geprüft? (Korrekte Verdünnung, Ablaufdaten überprüft, Sicherheitsdatenblatt verfügbar)</text:span></text:p>
      <text:p text:style-name="P1"><text:span text:style-name="T2">[ ] Datum der letzten Schädlingsbekämpfungsmaßnahme</text:span></text:p>
      <text:p text:style-name="P1"><text:span text:style-name="T2">[ ] Hinweise zu etwaigen Sicherheits- oder Hygienebedenken</text:span></text:p>
      <text:p text:style-name="P1"><text:span text:style-name="T2">[ ] Status der Überprüfung der Feuerlöscher (Auf dem neuesten Stand, Muss geprüft werden.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hospitality/restaurant-cleaning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18.122000000</meta:creation-date>
    <dc:date>2026-08-22T13:06:18.122000000</dc:date>
    <meta:document-statistic meta:table-count="0" meta:image-count="0" meta:object-count="0" meta:page-count="4" meta:paragraph-count="77" meta:word-count="627" meta:character-count="4755" meta:non-whitespace-character-count="4199"/>
    <meta:generator>LibreOffice/24.2.7.2$Linux_X86_64 LibreOffice_project/420$Build-2</meta:generator>
  </office:meta>
</office:document-meta>
</file>