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4.5661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99ed0ef26f66fcbc860a7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Vorabplanung und Kommunikation bezüglich der Rückgab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rwartetes Rückgabedatum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rund für die Abwesenheit (kurze Zusammenfassung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vorzugte Kommunikationsmethode (SELECTION options: E-Mail, Telefon, Videokonferenz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sprechpartner bei Fragen zu Rücksendung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Kommunikation mit dem Mitarbeiter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ammenfassung der Kommunikation vor der Rücksendung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Überprüfung von medizinischen und rechtlichen Unterlage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s Erhalts der ärztlichen Bescheinigung/des Gesundheitsattest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Ärztliche Bescheinigung/Nachweis über die gesundheitliche Eignung hochladen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rt der erhaltenen medizinischen Dokumentation (SELECTION options: Ärztliches Attest / Arbeitsunfähigkeitsbescheinigung, Ärztliches Attest, Ärztliches Attest, Ande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ammenfassung der Empfehlungen des behandelnden Arztes (falls vorhanden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rforderliche Rechtsdokumente wurden eingereicht. (SELECTION options: Weitergabe von Informationen, Vergleichsvereinbarung, Anderes Rechtsdokument, Keine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levante Rechtsdokumente hochladen (falls zutreffend).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inweise zur Überprüfung von Rechtsdokumenten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Anpassungen und Vorkehrungen am Arbeitsplatz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rund für die Bereitstellung einer Unterkunft (falls zutreffend) (SELECTION options: Gesundheitszustand, Behinderung, Andere, Nicht zutreffen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taillierte Beschreibung der benötigten Unterkunft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gepasste Arbeitszeiten (falls zutreffend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, Unterkunft, Umsetz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rt der Anpassung des Arbeitsplatzes (SELECTION options: Ergonomische Ausrüstung, Angepasster Arbeitsbereich, Flexible Arbeitszeiten, Assistive Technologien, Ande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rforderliche Unterlagen (z. B. ärztliches Attest)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Bestätigung der Stellenbeschreibung und der damit verbundenen Aufgabe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ammenfassung der Aufgaben und Verantwortlichkeit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stätigung der Berichtspflicht (SELECTION options: Direkter Vorgesetzter, Abteilungsleiter, Funktionsübergreifendes Team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ichtige Leistungsindikatoren (KPIs) – Zielwert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Leistungsbeurteil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ernkompetenzen neu betrachtet (SELECTION options: Kommunikation, Teamarbeit, Problemlösung, Führung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stätigung von Änderungen der Aufgabenbereiche (falls zutreffend)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chulungen und Aktualisierunge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abgeschlossenen Schul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rforderliche Schulungsmodule (Bitte alle zutreffenden auswählen) (SELECTION options: Aktualisierungen der Richtlinien, Sicherheitsvorkehrungen, Belästigung verhindern, Datenschutz, Leistungsmanagemen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ammenfassung der wichtigsten besprochenen Aktualisierungen des Schulungsprogramm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achweis über den Abschluss einer Schulung (z. B. Zertifikat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rt der Durchführung der Schulung (SELECTION options: Online-Modul, Schulung mit einem Dozenten, Hybrid (Online- und Präsenzunterricht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uer des Trainingsmoduls (in Minuten) (NUMBER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Erwartete Leistungen und Ziel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ammenfassung der wichtigsten Leistungsanforderung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ntitatives Ziel 1 (z. B. Umsatzziel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ntitatives Ziel 2 (z. B. Projektabschlussquote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wichtung der Leistungsmetrik 1 (z. B. auf einer Skala von 1 bis 5) (SELECTION options: 1 – Geringe Bedeutung, 2 – Von mittlerer Bedeutung, 3 – Durchschnittliche Bedeutung, 4 – Sehr wichtig, 5 – Von entscheidender Bedeutung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Zielüberprüf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onkrete Maßnahmen, die zur Verbesserung erforderlich sind (falls zutreffend)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Laufende Unterstützung und Überwach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s Folgetermin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plante Check-in-Zeit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äufigkeit der Anmeldungen (z. B. wöchentlich, alle zwei Woche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ethode für das Check-in (z. B. Einzelgespräch, Team-Meeting, E-Mail) (SELECTION options: Einzelgespräch, Team-Besprechung, E-Mail, Telefona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izen vom Check-in-Meeting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itarbeiterzufriedenheit (nach dem Check-in) (SELECTION options: Sehr zufrieden., Zufrieden, Neutral, Unzufrieden, Sehr unzufrieden.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Vertraulichkeit und Datensicherheit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stätigung des Mitarbeiters über die Einhaltung der Vertraulichkeitsvereinbarung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ammenfassung der Beschränkungen beim Zugriff auf vertrauliche Information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inhaltung des Datenverarbeitungsprotokolls (SELECTION options: Vollständig konform., Teilweise konform, Nicht konform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rten der eingesehenen vertraulichen Daten (Bitte alle zutreffenden Optionen auswählen) (SELECTION options: Persönlich identifizierbare Informationen (PII), Finanzunterlagen, Medizinische Informationen, Geschäftsgeheimniss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s Abschlusses der Schulung zum Thema Vertraulichkeit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nterschrift des Mitarbeiters zur Bestätigung der Kenntnisnahme der Verantwortlichkeiten im Bereich der Datensicherheit. (SIGNATURE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61" meta:object-count="0"/>
    <meta:generator>LibreOffice/24.2.7.2$Linux_X86_64 LibreOffice_project/420$Build-2</meta:generator>
  </office:meta>
</office:document-meta>
</file>