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CHECKLISTE FÜR DIE RÜCKKEHR AN DEN ARBEITSPLATZ (PERSONALABTEILUNG)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VORABPLANUNG UND KOMMUNIKATION BEZÜGLICH DER RÜCKGABE ---</text:span></text:p>
      <text:p text:style-name="P1"><text:span text:style-name="T2">[ ] Erwartetes Rückgabedatum</text:span></text:p>
      <text:p text:style-name="P1"><text:span text:style-name="T2">[ ] Grund für die Abwesenheit (kurze Zusammenfassung)</text:span></text:p>
      <text:p text:style-name="P1"><text:span text:style-name="T2">[ ] Bevorzugte Kommunikationsmethode (E-Mail, Telefon, Videokonferenz)</text:span></text:p>
      <text:p text:style-name="P1"><text:span text:style-name="T2">[ ] Ansprechpartner bei Fragen zu Rücksendungen</text:span></text:p>
      <text:p text:style-name="P1"><text:span text:style-name="T2">[ ] Datum der letzten Kommunikation mit dem Mitarbeiter</text:span></text:p>
      <text:p text:style-name="P1"><text:span text:style-name="T2">[ ] Zusammenfassung der Kommunikation vor der Rücksendung</text:span></text:p>
      <text:p text:style-name="P1"/>
      <text:p text:style-name="P1"><text:span text:style-name="T1">--- ÜBERPRÜFUNG VON MEDIZINISCHEN UND RECHTLICHEN UNTERLAGEN ---</text:span></text:p>
      <text:p text:style-name="P1"><text:span text:style-name="T2">[ ] Datum des Erhalts der ärztlichen Bescheinigung/des Gesundheitsattests</text:span></text:p>
      <text:p text:style-name="P1"><text:span text:style-name="T2">[ ] Ärztliche Bescheinigung/Nachweis über die gesundheitliche Eignung hochladen</text:span></text:p>
      <text:p text:style-name="P1"><text:span text:style-name="T2">[ ] Art der erhaltenen medizinischen Dokumentation (Ärztliches Attest / Arbeitsunfähigkeitsbescheinigung, Ärztliches Attest, Ärztliches Attest, Andere)</text:span></text:p>
      <text:p text:style-name="P1"><text:span text:style-name="T2">[ ] Zusammenfassung der Empfehlungen des behandelnden Arztes (falls vorhanden)</text:span></text:p>
      <text:p text:style-name="P1"><text:span text:style-name="T2">[ ] Erforderliche Rechtsdokumente wurden eingereicht. (Weitergabe von Informationen, Vergleichsvereinbarung, Anderes Rechtsdokument, Keines)</text:span></text:p>
      <text:p text:style-name="P1"><text:span text:style-name="T2">[ ] Relevante Rechtsdokumente hochladen (falls zutreffend).</text:span></text:p>
      <text:p text:style-name="P1"><text:span text:style-name="T2">[ ] Hinweise zur Überprüfung von Rechtsdokumenten</text:span></text:p>
      <text:p text:style-name="P1"/>
      <text:p text:style-name="P1"><text:span text:style-name="T1">--- ANPASSUNGEN UND VORKEHRUNGEN AM ARBEITSPLATZ ---</text:span></text:p>
      <text:p text:style-name="P1"><text:span text:style-name="T2">[ ] Grund für die Bereitstellung einer Unterkunft (falls zutreffend) (Gesundheitszustand, Behinderung, Andere, Nicht zutreffend)</text:span></text:p>
      <text:p text:style-name="P1"><text:span text:style-name="T2">[ ] Detaillierte Beschreibung der benötigten Unterkunft</text:span></text:p>
      <text:p text:style-name="P1"><text:soft-page-break/><text:span text:style-name="T2">[ ] Angepasste Arbeitszeiten (falls zutreffend)</text:span></text:p>
      <text:p text:style-name="P1"><text:span text:style-name="T2">[ ] Datum, Unterkunft, Umsetzung</text:span></text:p>
      <text:p text:style-name="P1"><text:span text:style-name="T2">[ ] Art der Anpassung des Arbeitsplatzes (Ergonomische Ausrüstung, Angepasster Arbeitsbereich, Flexible Arbeitszeiten, Assistive Technologien, Andere)</text:span></text:p>
      <text:p text:style-name="P1"><text:span text:style-name="T2">[ ] Erforderliche Unterlagen (z. B. ärztliches Attest)</text:span></text:p>
      <text:p text:style-name="P1"/>
      <text:p text:style-name="P1"><text:span text:style-name="T1">--- BESTÄTIGUNG DER STELLENBESCHREIBUNG UND DER DAMIT VERBUNDENEN AUFGABEN ---</text:span></text:p>
      <text:p text:style-name="P1"><text:span text:style-name="T2">[ ] Zusammenfassung der Aufgaben und Verantwortlichkeiten</text:span></text:p>
      <text:p text:style-name="P1"><text:span text:style-name="T2">[ ] Bestätigung der Berichtspflicht (Direkter Vorgesetzter, Abteilungsleiter, Funktionsübergreifendes Team)</text:span></text:p>
      <text:p text:style-name="P1"><text:span text:style-name="T2">[ ] Wichtige Leistungsindikatoren (KPIs) – Zielwert</text:span></text:p>
      <text:p text:style-name="P1"><text:span text:style-name="T2">[ ] Datum der letzten Leistungsbeurteilung</text:span></text:p>
      <text:p text:style-name="P1"><text:span text:style-name="T2">[ ] Kernkompetenzen neu betrachtet (Kommunikation, Teamarbeit, Problemlösung, Führung)</text:span></text:p>
      <text:p text:style-name="P1"><text:span text:style-name="T2">[ ] Bestätigung von Änderungen der Aufgabenbereiche (falls zutreffend)</text:span></text:p>
      <text:p text:style-name="P1"/>
      <text:p text:style-name="P1"><text:span text:style-name="T1">--- SCHULUNGEN UND AKTUALISIERUNGEN ---</text:span></text:p>
      <text:p text:style-name="P1"><text:span text:style-name="T2">[ ] Datum der letzten abgeschlossenen Schulung</text:span></text:p>
      <text:p text:style-name="P1"><text:span text:style-name="T2">[ ] Erforderliche Schulungsmodule (Bitte alle zutreffenden auswählen) (Aktualisierungen der Richtlinien, Sicherheitsvorkehrungen, Belästigung verhindern, Datenschutz, Leistungsmanagement)</text:span></text:p>
      <text:p text:style-name="P1"><text:span text:style-name="T2">[ ] Zusammenfassung der wichtigsten besprochenen Aktualisierungen des Schulungsprogramms</text:span></text:p>
      <text:p text:style-name="P1"><text:span text:style-name="T2">[ ] Nachweis über den Abschluss einer Schulung (z. B. Zertifikat)</text:span></text:p>
      <text:p text:style-name="P1"><text:span text:style-name="T2">[ ] Art der Durchführung der Schulung (Online-Modul, Schulung mit einem Dozenten, Hybrid (Online- und Präsenzunterricht))</text:span></text:p>
      <text:p text:style-name="P1"><text:span text:style-name="T2">[ ] Dauer des Trainingsmoduls (in Minuten)</text:span></text:p>
      <text:p text:style-name="P1"/>
      <text:p text:style-name="P1"><text:span text:style-name="T1">--- ERWARTETE LEISTUNGEN UND ZIELE ---</text:span></text:p>
      <text:p text:style-name="P1"><text:span text:style-name="T2">[ ] Zusammenfassung der wichtigsten Leistungsanforderungen</text:span></text:p>
      <text:p text:style-name="P1"><text:span text:style-name="T2">[ ] Quantitatives Ziel 1 (z. B. Umsatzziel)</text:span></text:p>
      <text:p text:style-name="P1"><text:span text:style-name="T2">[ ] Quantitatives Ziel 2 (z. B. Projektabschlussquote)</text:span></text:p>
      <text:p text:style-name="P1"><text:span text:style-name="T2">[ ] Gewichtung der Leistungsmetrik 1 (z. B. auf einer Skala von 1 bis 5) (1 – Geringe Bedeutung, 2 – Von mittlerer Bedeutung, 3 – Durchschnittliche Bedeutung, 4 – Sehr wichtig, 5 – Von entscheidender Bedeutung)</text:span></text:p>
      <text:p text:style-name="P1"><text:soft-page-break/><text:span text:style-name="T2">[ ] Datum der Zielüberprüfung</text:span></text:p>
      <text:p text:style-name="P1"><text:span text:style-name="T2">[ ] Konkrete Maßnahmen, die zur Verbesserung erforderlich sind (falls zutreffend)</text:span></text:p>
      <text:p text:style-name="P1"/>
      <text:p text:style-name="P1"><text:span text:style-name="T1">--- LAUFENDE UNTERSTÜTZUNG UND ÜBERWACHUNG ---</text:span></text:p>
      <text:p text:style-name="P1"><text:span text:style-name="T2">[ ] Datum des Folgetermins</text:span></text:p>
      <text:p text:style-name="P1"><text:span text:style-name="T2">[ ] Geplante Check-in-Zeit</text:span></text:p>
      <text:p text:style-name="P1"><text:span text:style-name="T2">[ ] Häufigkeit der Anmeldungen (z. B. wöchentlich, alle zwei Wochen)</text:span></text:p>
      <text:p text:style-name="P1"><text:span text:style-name="T2">[ ] Methode für das Check-in (z. B. Einzelgespräch, Team-Meeting, E-Mail) (Einzelgespräch, Team-Besprechung, E-Mail, Telefonat)</text:span></text:p>
      <text:p text:style-name="P1"><text:span text:style-name="T2">[ ] Notizen vom Check-in-Meeting</text:span></text:p>
      <text:p text:style-name="P1"><text:span text:style-name="T2">[ ] Mitarbeiterzufriedenheit (nach dem Check-in) (Sehr zufrieden., Zufrieden, Neutral, Unzufrieden, Sehr unzufrieden.)</text:span></text:p>
      <text:p text:style-name="P1"/>
      <text:p text:style-name="P1"><text:span text:style-name="T1">--- VERTRAULICHKEIT UND DATENSICHERHEIT ---</text:span></text:p>
      <text:p text:style-name="P1"><text:span text:style-name="T2">[ ] Bestätigung des Mitarbeiters über die Einhaltung der Vertraulichkeitsvereinbarung</text:span></text:p>
      <text:p text:style-name="P1"><text:span text:style-name="T2">[ ] Zusammenfassung der Beschränkungen beim Zugriff auf vertrauliche Informationen</text:span></text:p>
      <text:p text:style-name="P1"><text:span text:style-name="T2">[ ] Einhaltung des Datenverarbeitungsprotokolls (Vollständig konform., Teilweise konform, Nicht konform.)</text:span></text:p>
      <text:p text:style-name="P1"><text:span text:style-name="T2">[ ] Arten der eingesehenen vertraulichen Daten (Bitte alle zutreffenden Optionen auswählen) (Persönlich identifizierbare Informationen (PII), Finanzunterlagen, Medizinische Informationen, Geschäftsgeheimnisse)</text:span></text:p>
      <text:p text:style-name="P1"><text:span text:style-name="T2">[ ] Datum des Abschlusses der Schulung zum Thema Vertraulichkeit</text:span></text:p>
      <text:p text:style-name="P1"><text:span text:style-name="T2">[ ] Unterschrift des Mitarbeiters zur Bestätigung der Kenntnisnahme der Verantwortlichkeiten im Bereich der Datensicherheit.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://localhost:5557/templates/human-resources-management/return-to-work-checklist-hr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2T13:06:20.043000000</meta:creation-date>
    <dc:date>2026-08-22T13:06:20.043000000</dc:date>
    <meta:document-statistic meta:table-count="0" meta:image-count="0" meta:object-count="0" meta:page-count="3" meta:paragraph-count="63" meta:word-count="578" meta:character-count="4713" meta:non-whitespace-character-count="4192"/>
    <meta:generator>LibreOffice/24.2.7.2$Linux_X86_64 LibreOffice_project/420$Build-2</meta:generator>
  </office:meta>
</office:document-meta>
</file>