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15.2736in"/>
    </style:style>
    <style:style style:name="co2" style:family="table-column">
      <style:table-column-properties fo:break-before="auto" style:column-width="0.4752in"/>
    </style:style>
    <style:style style:name="co3" style:family="table-column">
      <style:table-column-properties fo:break-before="auto" style:column-width="0.4854in"/>
    </style:style>
    <style:style style:name="co4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6a899eeaef26f66fcbc861f7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office:value-type="string" calcext:value-type="string">
            <text:p>Label</text:p>
          </table:table-cell>
          <table:table-cell office:value-type="string" calcext:value-type="string">
            <text:p>Value</text:p>
          </table:table-cell>
          <table:table-cell office:value-type="string" calcext:value-type="string">
            <text:p>Notes</text:p>
          </table:table-cell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reated by ChecklistGuro (https://checklistguro.com)</text:p>
          </table:table-cell>
          <table:table-cell table:number-columns-repeated="2"/>
        </table:table-row>
        <table:table-row table:style-name="ro1" table:number-rows-repeated="2">
          <table:table-cell table:number-columns-repeated="3"/>
        </table:table-row>
        <table:table-row table:style-name="ro1">
          <table:table-cell office:value-type="string" calcext:value-type="string">
            <text:p>Planificación y comunicación previas al regreso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echa prevista de regreso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otivo de la ausencia (resumen breve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étodo de comunicación preferido (SELECTION options: Correo electrónico, Teléfono, Videoconferencia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ersona de contacto para preguntas relacionadas con las devoluciones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echa de la última comunicación con el empleado.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sumen de las comunicaciones previas a la devolución.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Revisión de la documentación médica y legal.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echa de recepción del certificado médico/informe de aptitud.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ubir el certificado médico/el justificante de aptitud.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ipo de documentación médica recibida (SELECTION options: Certificado médico, Certificado médico, Carta del médico., Otro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sumen de las recomendaciones del profesional médico (en caso de que las haya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ocumentación legal recibida (si corresponde) (SELECTION options: Comunicación de información, Acuerdo de Conciliación, Otro documento legal., Ningun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uba la documentación legal pertinente (si corresponde).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puntes sobre la revisión de la documentación legal.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Adaptaciones y facilidades en el lugar de trabajo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otivo de la solicitud de adaptación (si corresponde) (SELECTION options: Condición médica, Discapacidad, Otros, No aplica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ipción detallada del tipo de alojamiento solicitado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orario laboral modificado (si corresponde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echa de implementación de la adaptación.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ipo de adaptación en el lugar de trabajo. (SELECTION options: Equipamiento ergonómico, Espacio de trabajo modificado, Horario flexible, Tecnología de asistencia, Otro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ocumentación de respaldo (por ejemplo, informe médico) (UPLOAD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onfirmación del puesto y las responsabilidade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sumen de las responsabilidades del puesto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nfirmación de la estructura de informes (SELECTION options: Supervisor inmediato., Jefe de Departamento, Equipo multidisciplinari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ndicadores clave de rendimiento (KPI) — Valor objetivo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echa de la última evaluación de desempeño.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visión de las competencias esenciales (SELECTION options: Comunicación, Trabajo en equipo, Resolución de problemas, Liderazg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nfirmación de los cambios en el puesto (si los hubiera)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Formación y actualizacione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echa de finalización de la última capacitación.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ódulos de capacitación obligatorios (seleccione todos los que correspondan) (SELECTION options: Actualizaciones de la política, Procedimientos de seguridad, Prevención del acoso, Privacidad de los datos, Gestión del desempeñ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sumen de las principales novedades en la formación que se trataron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mprobante de finalización de la capacitación (por ejemplo, certificado)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étodo de impartición de la formación (SELECTION options: Módulo en línea, Sesión dirigida por un instructor., Híbrido (en línea y con instructor)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uración del módulo de capacitación (en minutos) (NUMBER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Expectativas y objetivos de rendimiento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sumen de las principales expectativas de desempeño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bjetivo cuantitativo 1 (por ejemplo, objetivo de venta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bjetivo cuantitativo 2 (por ejemplo, tasa de finalización del proyecto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onderación de la métrica de rendimiento 1 (por ejemplo, escala del 1 al 5) (SELECTION options: 1 - Baja importancia, 2 - Importancia moderada, 3 - Importancia media, 4 - Alta importancia, 5 - Importancia fundamental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echa de revisión de los objetivos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edidas concretas necesarias para lograr mejoras (en caso de ser necesario)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Soporte y supervisión continuo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echa programada para la reunión de seguimiento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ora programada para el registro de entrada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recuencia de las sesiones de seguimiento (por ejemplo, semanal, quincenal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étodo de registro (por ejemplo, reunión individual, reunión de equipo, correo electrónico) (SELECTION options: Reunión individual, Reunión de equipo, Correo electrónico, Llamada telefónica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puntes de la reunión de registro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ivel de satisfacción de los empleados (después del registro de entrada) (SELECTION options: Muy satisfecho/a., Satisfecho/a, Neutral, Insatisfecho/a, Muy insatisfecho/a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onfidencialidad y seguridad de los dato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claración del empleado sobre el acuerdo de confidencialidad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sumen de las restricciones de acceso a la información confidencial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umplimiento del protocolo de gestión de datos. (SELECTION options: Totalmente conforme., Parcialmente conforme, No cumple con los requisitos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ipos de datos confidenciales a los que se accedió (seleccione todas las opciones que correspondan) (SELECTION options: Información personal identificable (IPI), Registros financieros, Información médica, Datos comerciales confidenciales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echa de finalización de la capacitación sobre confidencialidad.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irma del empleado, confirmando que comprende sus responsabilidades en materia de seguridad de los datos. (SIGNATURE)</text:p>
          </table:table-cell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2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cell-count="61" meta:object-count="0"/>
    <meta:generator>LibreOffice/24.2.7.2$Linux_X86_64 LibreOffice_project/420$Build-2</meta:generator>
  </office:meta>
</office:document-meta>
</file>