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CIÓN PARA EL REGRESO AL TRABAJO (DEPARTAMENTO DE RECURSOS HUMANOS)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LANIFICACIÓN Y COMUNICACIÓN PREVIAS AL REGRESO ---</text:span></text:p>
      <text:p text:style-name="P1"><text:span text:style-name="T2">[ ] Fecha prevista de regreso</text:span></text:p>
      <text:p text:style-name="P1"><text:span text:style-name="T2">[ ] Motivo de la ausencia (resumen breve)</text:span></text:p>
      <text:p text:style-name="P1"><text:span text:style-name="T2">[ ] Método de comunicación preferido (Correo electrónico, Teléfono, Videoconferencia)</text:span></text:p>
      <text:p text:style-name="P1"><text:span text:style-name="T2">[ ] Persona de contacto para preguntas relacionadas con las devoluciones.</text:span></text:p>
      <text:p text:style-name="P1"><text:span text:style-name="T2">[ ] Fecha de la última comunicación con el empleado.</text:span></text:p>
      <text:p text:style-name="P1"><text:span text:style-name="T2">[ ] Resumen de las comunicaciones previas a la devolución.</text:span></text:p>
      <text:p text:style-name="P1"/>
      <text:p text:style-name="P1"><text:span text:style-name="T1">--- REVISIÓN DE LA DOCUMENTACIÓN MÉDICA Y LEGAL. ---</text:span></text:p>
      <text:p text:style-name="P1"><text:span text:style-name="T2">[ ] Fecha de recepción del certificado médico/informe de aptitud.</text:span></text:p>
      <text:p text:style-name="P1"><text:span text:style-name="T2">[ ] Subir el certificado médico/el justificante de aptitud.</text:span></text:p>
      <text:p text:style-name="P1"><text:span text:style-name="T2">[ ] Tipo de documentación médica recibida (Certificado médico, Certificado médico, Carta del médico., Otros)</text:span></text:p>
      <text:p text:style-name="P1"><text:span text:style-name="T2">[ ] Resumen de las recomendaciones del profesional médico (en caso de que las haya)</text:span></text:p>
      <text:p text:style-name="P1"><text:span text:style-name="T2">[ ] Documentación legal recibida (si corresponde) (Comunicación de información, Acuerdo de Conciliación, Otro documento legal., Ninguno)</text:span></text:p>
      <text:p text:style-name="P1"><text:span text:style-name="T2">[ ] Suba la documentación legal pertinente (si corresponde).</text:span></text:p>
      <text:p text:style-name="P1"><text:span text:style-name="T2">[ ] Apuntes sobre la revisión de la documentación legal.</text:span></text:p>
      <text:p text:style-name="P1"/>
      <text:p text:style-name="P1"><text:span text:style-name="T1">--- ADAPTACIONES Y FACILIDADES EN EL LUGAR DE TRABAJO ---</text:span></text:p>
      <text:p text:style-name="P1"><text:span text:style-name="T2">[ ] Motivo de la solicitud de adaptación (si corresponde) (Condición médica, Discapacidad, Otros, No aplica.)</text:span></text:p>
      <text:p text:style-name="P1"><text:span text:style-name="T2">[ ] Descripción detallada del tipo de alojamiento solicitado.</text:span></text:p>
      <text:p text:style-name="P1"><text:soft-page-break/><text:span text:style-name="T2">[ ] Horario laboral modificado (si corresponde)</text:span></text:p>
      <text:p text:style-name="P1"><text:span text:style-name="T2">[ ] Fecha de implementación de la adaptación.</text:span></text:p>
      <text:p text:style-name="P1"><text:span text:style-name="T2">[ ] Tipo de adaptación en el lugar de trabajo. (Equipamiento ergonómico, Espacio de trabajo modificado, Horario flexible, Tecnología de asistencia, Otros)</text:span></text:p>
      <text:p text:style-name="P1"><text:span text:style-name="T2">[ ] Documentación de respaldo (por ejemplo, informe médico)</text:span></text:p>
      <text:p text:style-name="P1"/>
      <text:p text:style-name="P1"><text:span text:style-name="T1">--- CONFIRMACIÓN DEL PUESTO Y LAS RESPONSABILIDADES ---</text:span></text:p>
      <text:p text:style-name="P1"><text:span text:style-name="T2">[ ] Resumen de las responsabilidades del puesto</text:span></text:p>
      <text:p text:style-name="P1"><text:span text:style-name="T2">[ ] Confirmación de la estructura de informes (Supervisor inmediato., Jefe de Departamento, Equipo multidisciplinario)</text:span></text:p>
      <text:p text:style-name="P1"><text:span text:style-name="T2">[ ] Indicadores clave de rendimiento (KPI) — Valor objetivo</text:span></text:p>
      <text:p text:style-name="P1"><text:span text:style-name="T2">[ ] Fecha de la última evaluación de desempeño.</text:span></text:p>
      <text:p text:style-name="P1"><text:span text:style-name="T2">[ ] Revisión de las competencias esenciales (Comunicación, Trabajo en equipo, Resolución de problemas, Liderazgo)</text:span></text:p>
      <text:p text:style-name="P1"><text:span text:style-name="T2">[ ] Confirmación de los cambios en el puesto (si los hubiera)</text:span></text:p>
      <text:p text:style-name="P1"/>
      <text:p text:style-name="P1"><text:span text:style-name="T1">--- FORMACIÓN Y ACTUALIZACIONES ---</text:span></text:p>
      <text:p text:style-name="P1"><text:span text:style-name="T2">[ ] Fecha de finalización de la última capacitación.</text:span></text:p>
      <text:p text:style-name="P1"><text:span text:style-name="T2">[ ] Módulos de capacitación obligatorios (seleccione todos los que correspondan) (Actualizaciones de la política, Procedimientos de seguridad, Prevención del acoso, Privacidad de los datos, Gestión del desempeño)</text:span></text:p>
      <text:p text:style-name="P1"><text:span text:style-name="T2">[ ] Resumen de las principales novedades en la formación que se trataron.</text:span></text:p>
      <text:p text:style-name="P1"><text:span text:style-name="T2">[ ] Comprobante de finalización de la capacitación (por ejemplo, certificado)</text:span></text:p>
      <text:p text:style-name="P1"><text:span text:style-name="T2">[ ] Método de impartición de la formación (Módulo en línea, Sesión dirigida por un instructor., Híbrido (en línea y con instructor))</text:span></text:p>
      <text:p text:style-name="P1"><text:span text:style-name="T2">[ ] Duración del módulo de capacitación (en minutos)</text:span></text:p>
      <text:p text:style-name="P1"/>
      <text:p text:style-name="P1"><text:span text:style-name="T1">--- EXPECTATIVAS Y OBJETIVOS DE RENDIMIENTO ---</text:span></text:p>
      <text:p text:style-name="P1"><text:span text:style-name="T2">[ ] Resumen de las principales expectativas de desempeño.</text:span></text:p>
      <text:p text:style-name="P1"><text:span text:style-name="T2">[ ] Objetivo cuantitativo 1 (por ejemplo, objetivo de ventas)</text:span></text:p>
      <text:p text:style-name="P1"><text:span text:style-name="T2">[ ] Objetivo cuantitativo 2 (por ejemplo, tasa de finalización del proyecto)</text:span></text:p>
      <text:p text:style-name="P1"><text:span text:style-name="T2">[ ] Ponderación de la métrica de rendimiento 1 (por ejemplo, escala del 1 al 5) (1 - Baja importancia, 2 - Importancia moderada, 3 - Importancia media, 4 - Alta importancia, 5 - Importancia fundamental)</text:span></text:p>
      <text:p text:style-name="P1"><text:soft-page-break/><text:span text:style-name="T2">[ ] Fecha de revisión de los objetivos</text:span></text:p>
      <text:p text:style-name="P1"><text:span text:style-name="T2">[ ] Medidas concretas necesarias para lograr mejoras (en caso de ser necesario)</text:span></text:p>
      <text:p text:style-name="P1"/>
      <text:p text:style-name="P1"><text:span text:style-name="T1">--- SOPORTE Y SUPERVISIÓN CONTINUOS ---</text:span></text:p>
      <text:p text:style-name="P1"><text:span text:style-name="T2">[ ] Fecha programada para la reunión de seguimiento</text:span></text:p>
      <text:p text:style-name="P1"><text:span text:style-name="T2">[ ] Hora programada para el registro de entrada</text:span></text:p>
      <text:p text:style-name="P1"><text:span text:style-name="T2">[ ] Frecuencia de las sesiones de seguimiento (por ejemplo, semanal, quincenal)</text:span></text:p>
      <text:p text:style-name="P1"><text:span text:style-name="T2">[ ] Método de registro (por ejemplo, reunión individual, reunión de equipo, correo electrónico) (Reunión individual, Reunión de equipo, Correo electrónico, Llamada telefónica)</text:span></text:p>
      <text:p text:style-name="P1"><text:span text:style-name="T2">[ ] Apuntes de la reunión de registro.</text:span></text:p>
      <text:p text:style-name="P1"><text:span text:style-name="T2">[ ] Nivel de satisfacción de los empleados (después del registro de entrada) (Muy satisfecho/a., Satisfecho/a, Neutral, Insatisfecho/a, Muy insatisfecho/a)</text:span></text:p>
      <text:p text:style-name="P1"/>
      <text:p text:style-name="P1"><text:span text:style-name="T1">--- CONFIDENCIALIDAD Y SEGURIDAD DE LOS DATOS ---</text:span></text:p>
      <text:p text:style-name="P1"><text:span text:style-name="T2">[ ] Declaración del empleado sobre el acuerdo de confidencialidad.</text:span></text:p>
      <text:p text:style-name="P1"><text:span text:style-name="T2">[ ] Resumen de las restricciones de acceso a la información confidencial.</text:span></text:p>
      <text:p text:style-name="P1"><text:span text:style-name="T2">[ ] Cumplimiento del protocolo de gestión de datos. (Totalmente conforme., Parcialmente conforme, No cumple con los requisitos.)</text:span></text:p>
      <text:p text:style-name="P1"><text:span text:style-name="T2">[ ] Tipos de datos confidenciales a los que se accedió (seleccione todas las opciones que correspondan) (Información personal identificable (IPI), Registros financieros, Información médica, Datos comerciales confidenciales.)</text:span></text:p>
      <text:p text:style-name="P1"><text:span text:style-name="T2">[ ] Fecha de finalización de la capacitación sobre confidencialidad.</text:span></text:p>
      <text:p text:style-name="P1"><text:span text:style-name="T2">[ ] Firma del empleado, confirmando que comprende sus responsabilidades en materia de seguridad de los datos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human-resources-management/return-to-work-checklist-hr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46.527000000</meta:creation-date>
    <dc:date>2026-08-22T13:06:46.527000000</dc:date>
    <meta:document-statistic meta:table-count="0" meta:image-count="0" meta:object-count="0" meta:page-count="3" meta:paragraph-count="63" meta:word-count="740" meta:character-count="4938" meta:non-whitespace-character-count="4260"/>
    <meta:generator>LibreOffice/24.2.7.2$Linux_X86_64 LibreOffice_project/420$Build-2</meta:generator>
  </office:meta>
</office:document-meta>
</file>