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5.0807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99ea9ef26f66fcbc85e9a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Document Control &amp; Version Manage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OP Reference Number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urrent Document Version/Revision Number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st Revision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 Status (SELECTION options: Draft, Under Review, Approved, Obsole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pload Approved SOP Document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 Controller Authorization (SIGNATU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tribution List (Departments Notified) (SELECTION options: Production, Quality Assurance, Logistics, Maintenance, Engineerin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mmary of Recent Changes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Training &amp; Competency Verifica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st Training Completion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raining Status (SELECTION options: Certified, In-Progress, Retraining Required, Not Traine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petency Modules Completed (SELECTION options: Safety Protocol Awareness, Equipment Operation, Quality Standards (QA/QC), Emergency Procedures, SOP Documentation Workflow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raining Certificate/Evidence Upload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raining Gap Analysis &amp; Not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pervisor Verification Signature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tandard Operating Procedure (SOP) Adherenc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ep-by-Step Execution Compliance (SELECTION options: Fully Compliant, Minor Deviation, Major Non-Conformance, Not Applicabl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ed Deviation Detail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pecific Process Steps Bypassed (SELECTION options: Pre-check/Setup Phase, Core Operational Phase, Cleanup/Post-production Phase, Quality Inspection Phas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rrective Action Pla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ditor Verification Signature (SIGNATU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 of Inspection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esource &amp; Equipment Readines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quipment Availability Status (SELECTION options: All Required Tools Present, Partial Equipment Missing, Critical Equipment Unavailabl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st Equipment Calibration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ty of Raw Materials Verified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quired Tool Inventory Check (SELECTION options: Measuring Instruments, Hand Tools, Safety Gear, Power Tools, Measuring Gauge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quipment Deficiency Detail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pload Calibration Certificate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quipment Inspector Signature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Workplace Environment &amp; Setup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orkstation ID/Area Code (SELECTION options: Line A, Line B, Line C, Assembly Zone 1, Warehouse Section Alph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quired Equipment Present (SELECTION options: Calibration Tools, Safety Guarding, Measuring Gauges, Standardized Jigs/Fixtures, Work Instructions Displaye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orkstation Cleanliness Level (SELECTION options: Compliant (Clean), Minor Deviation (Cleaning Required), Non-Compliant (Action Required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ed Environmental Deviation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orkstation Setup Photo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spector Verification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afety &amp; Hazard Mitiga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PE Compliance Check (SELECTION options: Safety Glasses, Protective Gloves, Steel-Toed Boots, Ear Protection, High-Visibility Vest, Respirator/Mask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chine Guarding Status (SELECTION options: All Guards in Place, Guard Defective/Missing, Not Applicabl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dentified Hazard Descrip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fety Inspection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fety Officer Verification (SIGNATU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hoto Evidence of Safety Violation/Hazard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ata Logging &amp; Documentation Accuracy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Entry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cord Timestamp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og Entry Completeness (SELECTION options: Fully Complete, Partial/Incomplete, Missing Dat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ror Rate/Deviation Count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og Reference ID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crepancy Not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pporting Documentation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er Signature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ncident Reporting &amp; Deviation Manage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 of Deviation Discovery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me of Incident/Deviatio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viation Severity Level (SELECTION options: Low (Minor deviation, no impact on product/safety), Medium (Significant deviation, requires investigation), High (Critical failure, safety or quality risk), Emergency (Immediate shutdown required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imary Impact Area (SELECTION options: Product Quality, Personnel Safety, Equipment/Machinery, Environmental Compliance, Production Timelin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iled Description of Devia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mmediate Corrective Actions Tak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pporting Evidence (Photos/Reports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pervisor Verification Signature (SIGNATURE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67" meta:object-count="0"/>
    <meta:generator>LibreOffice/24.2.7.2$Linux_X86_64 LibreOffice_project/420$Build-2</meta:generator>
  </office:meta>
</office:document-meta>
</file>